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thin solid #000000" fo:border-right="none" style:vertical-align="automatic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3" style:family="table-cell" style:parent-style-name="Default" style:data-style-name="N0">
      <style:table-cell-properties fo:border-top="none" fo:border-bottom="none" fo:border-left="none" fo:border-right="thin solid #000000" style:cell-protect="protected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cell-protect="protecte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cell-protect="protecte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fo:background-color="#969696" style:cell-protect="protecte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69696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8" style:family="table-cell" style:parent-style-name="Default" style:data-style-name="N0">
      <style:table-cell-properties fo:border="thin solid #000000" style:vertical-align="automatic" fo:background-color="#969696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69696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10" style:family="table-cell" style:parent-style-name="Default" style:data-style-name="N0">
      <style:table-cell-properties fo:border="thin solid #000000" style:vertical-align="automatic" fo:background-color="#969696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969696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12" style:family="table-cell" style:parent-style-name="Default" style:data-style-name="N0">
      <style:table-cell-properties fo:border="thin solid #000000" style:vertical-align="automatic" fo:background-color="#969696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13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37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 fo:font-weight="bold" style:font-weight-asian="bold" style:font-weight-complex="bold"/>
    </style:style>
    <style:style style:name="ce18" style:family="table-cell" style:parent-style-name="Default" style:data-style-name="N37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19" style:family="table-cell" style:parent-style-name="Default" style:data-style-name="N37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center"/>
      <style:text-properties fo:color="#000000" fo:font-size="7pt" style:font-size-asian="7pt" style:font-size-complex="7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e23" style:family="table-cell" style:parent-style-name="Default" style:data-style-name="N37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center"/>
      <style:text-properties fo:color="#000000" fo:font-size="7pt" style:font-size-asian="7pt" style:font-size-complex="7pt" fo:font-weight="bold" style:font-weight-asian="bold" style:font-weight-complex="bold"/>
    </style:style>
    <style:style style:name="ce25" style:family="table-cell" style:parent-style-name="Default" style:data-style-name="N37">
      <style:table-cell-properties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6" style:family="table-cell" style:parent-style-name="Default" style:data-style-name="N37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30" style:family="table-cell" style:parent-style-name="Default" style:data-style-name="N37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32" style:family="table-cell" style:parent-style-name="Default" style:data-style-name="N37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33" style:family="table-cell" style:parent-style-name="Default" style:data-style-name="N37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34" style:family="table-cell" style:parent-style-name="Default" style:data-style-name="N0">
      <style:table-cell-properties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37" style:family="table-cell" style:parent-style-name="Default" style:data-style-name="N37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39" style:family="table-cell" style:parent-style-name="Default" style:data-style-name="N37">
      <style:table-cell-properties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40" style:family="table-cell" style:parent-style-name="Default" style:data-style-name="N37">
      <style:table-cell-properties fo:border-top="none" fo:border-bottom="none" fo:border-left="thin solid #000000" fo:border-right="thin solid #000000" style:vertical-align="automatic" fo:background-color="#C0C0C0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4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43" style:family="table-cell" style:parent-style-name="Default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44" style:family="table-cell" style:parent-style-name="Default" style:data-style-name="N37">
      <style:table-cell-properties fo:border-top="thin solid #000000" fo:border-bottom="thin solid #000000" fo:border-left="none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45" style:family="table-cell" style:parent-style-name="Default" style:data-style-name="N37">
      <style:table-cell-properties fo:border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7pt" style:font-size-asian="7pt" style:font-size-complex="7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cell-protect="protected" style:repeat-content="false"/>
      <style:paragraph-properties fo:text-align="center"/>
      <style:text-properties fo:color="#000000" fo:font-size="7pt" style:font-size-asian="7pt" style:font-size-complex="7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69696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51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e52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e53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54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C0C0C0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55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56" style:family="table-cell" style:parent-style-name="Default" style:data-style-name="N36">
      <style:table-cell-properties fo:border-top="thin solid #000000" fo:border-bottom="none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7.77875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P182002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number-columns-repeated="2" table:default-cell-style-name="ce1"/>
        <table:table-column table:style-name="co5" table:default-cell-style-name="ce1"/>
        <table:table-column table:style-name="co3" table:default-cell-style-name="ce1"/>
        <table:table-column table:style-name="co7" table:number-columns-repeated="16373" table:default-cell-style-name="ce1"/>
        <table:table-row table:style-name="ro1">
          <table:table-cell office:value-type="string" table:number-columns-spanned="2" table:number-rows-spanned="1" table:style-name="ce47">
            <text:p>Estado do Rio Grande do Sul</text:p>
          </table:table-cell>
          <table:covered-table-cell/>
          <table:table-cell office:value-type="string" table:number-columns-spanned="8" table:number-rows-spanned="1" table:style-name="ce47">
            <text:p>Balancete de Verificação</text:p>
          </table:table-cell>
          <table:covered-table-cell table:number-columns-repeated="7"/>
          <table:table-cell table:number-columns-repeated="16374" table:style-name="ce1"/>
        </table:table-row>
        <table:table-row table:style-name="ro1">
          <table:table-cell office:value-type="string" table:number-columns-spanned="2" table:number-rows-spanned="1" table:style-name="ce47">
            <text:p>Camara Municipal de Vacaria</text:p>
          </table:table-cell>
          <table:covered-table-cell/>
          <table:table-cell office:value-type="float" office:value="2026" table:number-columns-spanned="8" table:number-rows-spanned="1" table:style-name="ce47">
            <text:p>2026</text:p>
          </table:table-cell>
          <table:covered-table-cell table:number-columns-repeated="7"/>
          <table:table-cell table:number-columns-repeated="16374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11" table:number-rows-spanned="1" table:style-name="ce48">
            <text:p>Filtros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9">
            <text:p>Unidade Gestora: 1 - CAMARA MUNICIPAL DE VEREADORES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2">
            <text:p>Período: 01/01/2026 a 30/06/2026</text:p>
          </table:table-cell>
          <table:table-cell table:number-columns-repeated="9" table:style-name="ce1"/>
          <table:table-cell table:style-name="ce3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9">
            <text:p>Somente contas com movimento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table:style-name="ce4"/>
          <table:table-cell table:number-columns-repeated="9" table:style-name="ce1"/>
          <table:table-cell table:style-name="ce3"/>
          <table:table-cell table:number-columns-repeated="16373"/>
        </table:table-row>
        <table:table-row table:style-name="ro1">
          <table:table-cell table:number-columns-repeated="11" table:style-name="ce5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0">
            <text:p>Nível Contábil</text:p>
          </table:table-cell>
          <table:covered-table-cell/>
          <table:table-cell table:style-name="ce6"/>
          <table:table-cell office:value-type="string" table:style-name="ce7">
            <text:p>S/A</text:p>
          </table:table-cell>
          <table:table-cell office:value-type="string" table:style-name="ce8">
            <text:p>Descriçao</text:p>
          </table:table-cell>
          <table:table-cell office:value-type="string" table:style-name="ce9">
            <text:p>Saldo Anterior</text:p>
          </table:table-cell>
          <table:table-cell office:value-type="string" table:style-name="ce10">
            <text:p>D/C</text:p>
          </table:table-cell>
          <table:table-cell office:value-type="string" table:style-name="ce11">
            <text:p>Débitos</text:p>
          </table:table-cell>
          <table:table-cell office:value-type="string" table:style-name="ce12">
            <text:p>Créditos</text:p>
          </table:table-cell>
          <table:table-cell office:value-type="string" table:style-name="ce11">
            <text:p>Saldo Atual</text:p>
          </table:table-cell>
          <table:table-cell office:value-type="string" table:style-name="ce10">
            <text:p>D/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6">
            <text:p><text:s/>1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TIVO</text:p>
          </table:table-cell>
          <table:table-cell office:value-type="float" office:value="6051565.1299999999" table:style-name="ce16">
            <text:p><text:s text:c="2"/>6.051.565,13<text:s/></text:p>
          </table:table-cell>
          <table:table-cell office:value-type="string" table:style-name="ce17">
            <text:p>D</text:p>
          </table:table-cell>
          <table:table-cell office:value-type="float" office:value="22496194.25" table:style-name="ce18">
            <text:p><text:s text:c="2"/>22.496.194,25<text:s/></text:p>
          </table:table-cell>
          <table:table-cell office:value-type="float" office:value="22056607.079999998" table:style-name="ce19">
            <text:p><text:s text:c="2"/>22.056.607,08<text:s/></text:p>
          </table:table-cell>
          <table:table-cell office:value-type="float" office:value="6491152.2999999998" table:style-name="ce18">
            <text:p><text:s text:c="2"/>6.491.152,3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TIVO CIRCULANTE</text:p>
          </table:table-cell>
          <table:table-cell office:value-type="float" office:value="791382.59" table:style-name="ce23">
            <text:p><text:s text:c="2"/>791.382,59<text:s/></text:p>
          </table:table-cell>
          <table:table-cell office:value-type="string" table:style-name="ce24">
            <text:p>D</text:p>
          </table:table-cell>
          <table:table-cell office:value-type="float" office:value="22417558.5" table:style-name="ce25">
            <text:p><text:s text:c="2"/>22.417.558,50<text:s/></text:p>
          </table:table-cell>
          <table:table-cell office:value-type="float" office:value="22051673.079999998" table:style-name="ce26">
            <text:p><text:s text:c="2"/>22.051.673,08<text:s/></text:p>
          </table:table-cell>
          <table:table-cell office:value-type="float" office:value="1157268.01" table:style-name="ce25">
            <text:p><text:s text:c="2"/>1.157.268,01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AIXA E EQUIVALENTES DE CAIXA</text:p>
          </table:table-cell>
          <table:table-cell office:value-type="float" office:value="707347.36" table:style-name="ce16">
            <text:p><text:s text:c="2"/>707.347,36<text:s/></text:p>
          </table:table-cell>
          <table:table-cell office:value-type="string" table:style-name="ce17">
            <text:p>D</text:p>
          </table:table-cell>
          <table:table-cell office:value-type="float" office:value="22121450.52" table:style-name="ce18">
            <text:p><text:s text:c="2"/>22.121.450,52<text:s/></text:p>
          </table:table-cell>
          <table:table-cell office:value-type="float" office:value="21990263.370000001" table:style-name="ce19">
            <text:p><text:s text:c="2"/>21.990.263,37<text:s/></text:p>
          </table:table-cell>
          <table:table-cell office:value-type="float" office:value="838534.51" table:style-name="ce18">
            <text:p><text:s text:c="2"/>838.534,5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1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AIXA E EQUIVALENTES DE CAIXA EM MOEDA NACIONAL</text:p>
          </table:table-cell>
          <table:table-cell office:value-type="float" office:value="707347.36" table:style-name="ce23">
            <text:p><text:s text:c="2"/>707.347,36<text:s/></text:p>
          </table:table-cell>
          <table:table-cell office:value-type="string" table:style-name="ce24">
            <text:p>D</text:p>
          </table:table-cell>
          <table:table-cell office:value-type="float" office:value="22121450.52" table:style-name="ce25">
            <text:p><text:s text:c="2"/>22.121.450,52<text:s/></text:p>
          </table:table-cell>
          <table:table-cell office:value-type="float" office:value="21990263.370000001" table:style-name="ce26">
            <text:p><text:s text:c="2"/>21.990.263,37<text:s/></text:p>
          </table:table-cell>
          <table:table-cell office:value-type="float" office:value="838534.51" table:style-name="ce25">
            <text:p><text:s text:c="2"/>838.534,51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1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AIXA E EQUIVALENTES DE CAIXA EM MOEDA NACIONAL - CONSOLIDAÇÃO</text:p>
          </table:table-cell>
          <table:table-cell office:value-type="float" office:value="707347.36" table:style-name="ce16">
            <text:p><text:s text:c="2"/>707.347,36<text:s/></text:p>
          </table:table-cell>
          <table:table-cell office:value-type="string" table:style-name="ce17">
            <text:p>D</text:p>
          </table:table-cell>
          <table:table-cell office:value-type="float" office:value="22121450.52" table:style-name="ce18">
            <text:p><text:s text:c="2"/>22.121.450,52<text:s/></text:p>
          </table:table-cell>
          <table:table-cell office:value-type="float" office:value="21990263.370000001" table:style-name="ce19">
            <text:p><text:s text:c="2"/>21.990.263,37<text:s/></text:p>
          </table:table-cell>
          <table:table-cell office:value-type="float" office:value="838534.51" table:style-name="ce18">
            <text:p><text:s text:c="2"/>838.534,5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1.1.1.19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ANCOS CONTA MOVIMENTO - DEMAIS CONTAS</text:p>
          </table:table-cell>
          <table:table-cell office:value-type="float" office:value="138968.10999999999" table:style-name="ce23">
            <text:p><text:s text:c="2"/>138.968,11<text:s/></text:p>
          </table:table-cell>
          <table:table-cell office:value-type="string" table:style-name="ce24">
            <text:p>D</text:p>
          </table:table-cell>
          <table:table-cell office:value-type="float" office:value="14087245.550000001" table:style-name="ce25">
            <text:p><text:s text:c="2"/>14.087.245,55<text:s/></text:p>
          </table:table-cell>
          <table:table-cell office:value-type="float" office:value="14073443.720000001" table:style-name="ce26">
            <text:p><text:s text:c="2"/>14.073.443,72<text:s/></text:p>
          </table:table-cell>
          <table:table-cell office:value-type="float" office:value="152769.94" table:style-name="ce25">
            <text:p><text:s text:c="2"/>152.769,94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1.1.1.19.03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AIXA ECONÔMICA FEDERAL</text:p>
          </table:table-cell>
          <table:table-cell office:value-type="float" office:value="138968.10999999999" table:style-name="ce16">
            <text:p><text:s text:c="2"/>138.968,11<text:s/></text:p>
          </table:table-cell>
          <table:table-cell office:value-type="string" table:style-name="ce17">
            <text:p>D</text:p>
          </table:table-cell>
          <table:table-cell office:value-type="float" office:value="14087245.550000001" table:style-name="ce18">
            <text:p><text:s text:c="2"/>14.087.245,55<text:s/></text:p>
          </table:table-cell>
          <table:table-cell office:value-type="float" office:value="14073443.720000001" table:style-name="ce19">
            <text:p><text:s text:c="2"/>14.073.443,72<text:s/></text:p>
          </table:table-cell>
          <table:table-cell office:value-type="float" office:value="152769.94" table:style-name="ce18">
            <text:p><text:s text:c="2"/>152.769,94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1.1.1.19.03.02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AIXA ECON. FEDERAL - PODER LEGISLATIVO</text:p>
          </table:table-cell>
          <table:table-cell office:value-type="float" office:value="138968.10999999999" table:style-name="ce23">
            <text:p><text:s text:c="2"/>138.968,11<text:s/></text:p>
          </table:table-cell>
          <table:table-cell office:value-type="string" table:style-name="ce24">
            <text:p>D</text:p>
          </table:table-cell>
          <table:table-cell office:value-type="float" office:value="14087245.550000001" table:style-name="ce25">
            <text:p><text:s text:c="2"/>14.087.245,55<text:s/></text:p>
          </table:table-cell>
          <table:table-cell office:value-type="float" office:value="14073443.720000001" table:style-name="ce26">
            <text:p><text:s text:c="2"/>14.073.443,72<text:s/></text:p>
          </table:table-cell>
          <table:table-cell office:value-type="float" office:value="152769.94" table:style-name="ce25">
            <text:p><text:s text:c="2"/>152.769,94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1.1.1.19.03.02.01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aixa Econ.Federal C/203-2 - 203 - 2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2021770.43" table:style-name="ce32">
            <text:p><text:s text:c="2"/>12.021.770,43<text:s/></text:p>
          </table:table-cell>
          <table:table-cell office:value-type="float" office:value="12021770.43" table:style-name="ce33">
            <text:p><text:s text:c="2"/>12.021.770,43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1.1.1.19.03.02.02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AIXA ECON.FEDERAL-C/222-9 - 222 - 9</text:p>
          </table:table-cell>
          <table:table-cell office:value-type="float" office:value="138968.10999999999" table:style-name="ce37">
            <text:p><text:s text:c="2"/>138.968,11<text:s/></text:p>
          </table:table-cell>
          <table:table-cell office:value-type="string" table:style-name="ce38">
            <text:p>D</text:p>
          </table:table-cell>
          <table:table-cell office:value-type="float" office:value="2065475.12" table:style-name="ce39">
            <text:p><text:s text:c="2"/>2.065.475,12<text:s/></text:p>
          </table:table-cell>
          <table:table-cell office:value-type="float" office:value="2051673.29" table:style-name="ce40">
            <text:p><text:s text:c="2"/>2.051.673,29<text:s/></text:p>
          </table:table-cell>
          <table:table-cell office:value-type="float" office:value="152769.94" table:style-name="ce39">
            <text:p><text:s text:c="2"/>152.769,94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1.1.1.5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PLICAÇÕES FINANCEIRAS DE LIQUIDEZ IMEDIATA - USO GERAL</text:p>
          </table:table-cell>
          <table:table-cell office:value-type="float" office:value="568379.25" table:style-name="ce16">
            <text:p><text:s text:c="2"/>568.379,25<text:s/></text:p>
          </table:table-cell>
          <table:table-cell office:value-type="string" table:style-name="ce17">
            <text:p>D</text:p>
          </table:table-cell>
          <table:table-cell office:value-type="float" office:value="8034204.9699999997" table:style-name="ce18">
            <text:p><text:s text:c="2"/>8.034.204,97<text:s/></text:p>
          </table:table-cell>
          <table:table-cell office:value-type="float" office:value="7916819.6500000004" table:style-name="ce19">
            <text:p><text:s text:c="2"/>7.916.819,65<text:s/></text:p>
          </table:table-cell>
          <table:table-cell office:value-type="float" office:value="685764.57" table:style-name="ce18">
            <text:p><text:s text:c="2"/>685.764,57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1.1.1.50.03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FUNDOS DE INVESTIMENTO</text:p>
          </table:table-cell>
          <table:table-cell office:value-type="float" office:value="568379.25" table:style-name="ce23">
            <text:p><text:s text:c="2"/>568.379,25<text:s/></text:p>
          </table:table-cell>
          <table:table-cell office:value-type="string" table:style-name="ce24">
            <text:p>D</text:p>
          </table:table-cell>
          <table:table-cell office:value-type="float" office:value="8034204.9699999997" table:style-name="ce25">
            <text:p><text:s text:c="2"/>8.034.204,97<text:s/></text:p>
          </table:table-cell>
          <table:table-cell office:value-type="float" office:value="7916819.6500000004" table:style-name="ce26">
            <text:p><text:s text:c="2"/>7.916.819,65<text:s/></text:p>
          </table:table-cell>
          <table:table-cell office:value-type="float" office:value="685764.57" table:style-name="ce25">
            <text:p><text:s text:c="2"/>685.764,5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1.1.1.50.03.02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Aplicação Financeira C.E.F. - Legislativo - 203 - 2</text:p>
          </table:table-cell>
          <table:table-cell office:value-type="float" office:value="568379.25" table:style-name="ce30">
            <text:p><text:s text:c="2"/>568.379,25<text:s/></text:p>
          </table:table-cell>
          <table:table-cell office:value-type="string" table:style-name="ce31">
            <text:p>D</text:p>
          </table:table-cell>
          <table:table-cell office:value-type="float" office:value="7773171.7000000002" table:style-name="ce32">
            <text:p><text:s text:c="2"/>7.773.171,70<text:s/></text:p>
          </table:table-cell>
          <table:table-cell office:value-type="float" office:value="7655786.3799999999" table:style-name="ce33">
            <text:p><text:s text:c="2"/>7.655.786,38<text:s/></text:p>
          </table:table-cell>
          <table:table-cell office:value-type="float" office:value="685764.57" table:style-name="ce32">
            <text:p><text:s text:c="2"/>685.764,57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1.1.1.50.03.03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Aplicação Financeira CEF - Legislativo Cta 222-9 - 600000222 - 9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61033.27" table:style-name="ce39">
            <text:p><text:s text:c="2"/>261.033,27<text:s/></text:p>
          </table:table-cell>
          <table:table-cell office:value-type="float" office:value="261033.27" table:style-name="ce40">
            <text:p><text:s text:c="2"/>261.033,27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3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EMAIS CRÉDITOS E VALORES A CURTO PRAZ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28134.21" table:style-name="ce18">
            <text:p><text:s text:c="2"/>228.134,21<text:s/></text:p>
          </table:table-cell>
          <table:table-cell office:value-type="float" office:value="942.32" table:style-name="ce19">
            <text:p><text:s text:c="2"/>942,32<text:s/></text:p>
          </table:table-cell>
          <table:table-cell office:value-type="float" office:value="227191.89" table:style-name="ce18">
            <text:p><text:s text:c="2"/>227.191,8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3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DIANTAMENTOS CONCEDIDO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27191.89" table:style-name="ce25">
            <text:p><text:s text:c="2"/>227.191,89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27191.89" table:style-name="ce25">
            <text:p><text:s text:c="2"/>227.191,89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3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DIANTAMENTOS CONCEDIDOS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27191.89" table:style-name="ce18">
            <text:p><text:s text:c="2"/>227.191,89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27191.89" table:style-name="ce18">
            <text:p><text:s text:c="2"/>227.191,8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3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DIANTAMENTOS CONCEDIDOS A PESSOAL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27191.89" table:style-name="ce25">
            <text:p><text:s text:c="2"/>227.191,89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27191.89" table:style-name="ce25">
            <text:p><text:s text:c="2"/>227.191,89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3.1.1.01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13 <text:s/>SALÁRIO - ADIANTAMENT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227191.89" table:style-name="ce32">
            <text:p><text:s text:c="2"/>227.191,89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27191.89" table:style-name="ce32">
            <text:p><text:s text:c="2"/>227.191,89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3.8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CRÉDITOS A RECEBER E VALORES A CURTO PRAZ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942.32" table:style-name="ce25">
            <text:p><text:s text:c="2"/>942,32<text:s/></text:p>
          </table:table-cell>
          <table:table-cell office:value-type="float" office:value="942.32" table:style-name="ce26">
            <text:p><text:s text:c="2"/>942,32<text:s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3.8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CRÉDITOS A RECEBER E VALORES A CURTO PRAZO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942.32" table:style-name="ce18">
            <text:p><text:s text:c="2"/>942,32<text:s/></text:p>
          </table:table-cell>
          <table:table-cell office:value-type="float" office:value="942.32" table:style-name="ce19">
            <text:p><text:s text:c="2"/>942,32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3.8.1.09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RÉDITOS A RECEBER POR REEMBOLSO DE SALÁRIO MATERNIDADE PAG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942.32" table:style-name="ce39">
            <text:p><text:s text:c="2"/>942,32<text:s/></text:p>
          </table:table-cell>
          <table:table-cell office:value-type="float" office:value="942.32" table:style-name="ce40">
            <text:p><text:s text:c="2"/>942,32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5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STOQUES</text:p>
          </table:table-cell>
          <table:table-cell office:value-type="float" office:value="82450.94" table:style-name="ce16">
            <text:p><text:s text:c="2"/>82.450,94<text:s/></text:p>
          </table:table-cell>
          <table:table-cell office:value-type="string" table:style-name="ce17">
            <text:p>D</text:p>
          </table:table-cell>
          <table:table-cell office:value-type="float" office:value="67194.97" table:style-name="ce18">
            <text:p><text:s text:c="2"/>67.194,97<text:s/></text:p>
          </table:table-cell>
          <table:table-cell office:value-type="float" office:value="59082.89" table:style-name="ce19">
            <text:p><text:s text:c="2"/>59.082,89<text:s/></text:p>
          </table:table-cell>
          <table:table-cell office:value-type="float" office:value="90563.02" table:style-name="ce18">
            <text:p><text:s text:c="2"/>90.563,0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5.6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LMOXARIFADO</text:p>
          </table:table-cell>
          <table:table-cell office:value-type="float" office:value="82450.94" table:style-name="ce23">
            <text:p><text:s text:c="2"/>82.450,94<text:s/></text:p>
          </table:table-cell>
          <table:table-cell office:value-type="string" table:style-name="ce24">
            <text:p>D</text:p>
          </table:table-cell>
          <table:table-cell office:value-type="float" office:value="66704.97" table:style-name="ce25">
            <text:p><text:s text:c="2"/>66.704,97<text:s/></text:p>
          </table:table-cell>
          <table:table-cell office:value-type="float" office:value="58592.89" table:style-name="ce26">
            <text:p><text:s text:c="2"/>58.592,89<text:s/></text:p>
          </table:table-cell>
          <table:table-cell office:value-type="float" office:value="90563.02" table:style-name="ce25">
            <text:p><text:s text:c="2"/>90.563,0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5.6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LMOXARIFADO - CONSOLIDAÇÃO</text:p>
          </table:table-cell>
          <table:table-cell office:value-type="float" office:value="82450.94" table:style-name="ce16">
            <text:p><text:s text:c="2"/>82.450,94<text:s/></text:p>
          </table:table-cell>
          <table:table-cell office:value-type="string" table:style-name="ce17">
            <text:p>D</text:p>
          </table:table-cell>
          <table:table-cell office:value-type="float" office:value="66704.97" table:style-name="ce18">
            <text:p><text:s text:c="2"/>66.704,97<text:s/></text:p>
          </table:table-cell>
          <table:table-cell office:value-type="float" office:value="58592.89" table:style-name="ce19">
            <text:p><text:s text:c="2"/>58.592,89<text:s/></text:p>
          </table:table-cell>
          <table:table-cell office:value-type="float" office:value="90563.02" table:style-name="ce18">
            <text:p><text:s text:c="2"/>90.563,0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5.6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DE CONSUMO</text:p>
          </table:table-cell>
          <table:table-cell office:value-type="float" office:value="43796.56" table:style-name="ce37">
            <text:p><text:s text:c="2"/>43.796,56<text:s/></text:p>
          </table:table-cell>
          <table:table-cell office:value-type="string" table:style-name="ce38">
            <text:p>D</text:p>
          </table:table-cell>
          <table:table-cell office:value-type="float" office:value="39460.769999999997" table:style-name="ce39">
            <text:p><text:s text:c="2"/>39.460,77<text:s/></text:p>
          </table:table-cell>
          <table:table-cell office:value-type="float" office:value="28799.63" table:style-name="ce40">
            <text:p><text:s text:c="2"/>28.799,63<text:s/></text:p>
          </table:table-cell>
          <table:table-cell office:value-type="float" office:value="54457.7" table:style-name="ce39">
            <text:p><text:s text:c="2"/>54.457,7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5.6.1.0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GÊNEROS ALIMENTÍCIOS</text:p>
          </table:table-cell>
          <table:table-cell office:value-type="float" office:value="12096.82" table:style-name="ce30">
            <text:p><text:s text:c="2"/>12.096,82<text:s/></text:p>
          </table:table-cell>
          <table:table-cell office:value-type="string" table:style-name="ce31">
            <text:p>D</text:p>
          </table:table-cell>
          <table:table-cell office:value-type="float" office:value="13482.28" table:style-name="ce32">
            <text:p><text:s text:c="2"/>13.482,28<text:s/></text:p>
          </table:table-cell>
          <table:table-cell office:value-type="float" office:value="15614.47" table:style-name="ce33">
            <text:p><text:s text:c="2"/>15.614,47<text:s/></text:p>
          </table:table-cell>
          <table:table-cell office:value-type="float" office:value="9964.6299999999992" table:style-name="ce32">
            <text:p><text:s text:c="2"/>9.964,63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5.6.1.03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IS DE CONSTRU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6626.92" table:style-name="ce39">
            <text:p><text:s text:c="2"/>6.626,92<text:s/></text:p>
          </table:table-cell>
          <table:table-cell office:value-type="float" office:value="6626.92" table:style-name="ce40">
            <text:p><text:s text:c="2"/>6.626,92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5.6.1.07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DE EXPEDIENTE</text:p>
          </table:table-cell>
          <table:table-cell office:value-type="float" office:value="26557.56" table:style-name="ce30">
            <text:p><text:s text:c="2"/>26.557,56<text:s/></text:p>
          </table:table-cell>
          <table:table-cell office:value-type="string" table:style-name="ce31">
            <text:p>D</text:p>
          </table:table-cell>
          <table:table-cell office:value-type="float" office:value="6937" table:style-name="ce32">
            <text:p><text:s text:c="2"/>6.937,00<text:s/></text:p>
          </table:table-cell>
          <table:table-cell office:value-type="float" office:value="7551.87" table:style-name="ce33">
            <text:p><text:s text:c="2"/>7.551,87<text:s/></text:p>
          </table:table-cell>
          <table:table-cell office:value-type="float" office:value="25942.69" table:style-name="ce32">
            <text:p><text:s text:c="2"/>25.942,69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5.6.1.2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OUTROS MATERIAIS DE CONSUM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98" table:style-name="ce39">
            <text:p><text:s text:c="2"/>198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98" table:style-name="ce39">
            <text:p><text:s text:c="2"/>198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5.8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ESTOQUE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90" table:style-name="ce18">
            <text:p><text:s text:c="2"/>490,00<text:s/></text:p>
          </table:table-cell>
          <table:table-cell office:value-type="float" office:value="490" table:style-name="ce19">
            <text:p><text:s text:c="2"/>490,00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5.8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ESTOQUE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90" table:style-name="ce25">
            <text:p><text:s text:c="2"/>490,00<text:s/></text:p>
          </table:table-cell>
          <table:table-cell office:value-type="float" office:value="490" table:style-name="ce26">
            <text:p><text:s text:c="2"/>490,00<text:s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5.8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STOQUE PARA DOAÇÃO OU PERMUT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90" table:style-name="ce32">
            <text:p><text:s text:c="2"/>490,00<text:s/></text:p>
          </table:table-cell>
          <table:table-cell office:value-type="float" office:value="490" table:style-name="ce33">
            <text:p><text:s text:c="2"/>490,00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9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VARIAÇÕES PATRIMONIAIS DIMINUTIVAS PAGAS ANTECIPADAMENTE</text:p>
          </table:table-cell>
          <table:table-cell office:value-type="float" office:value="1584.29" table:style-name="ce23">
            <text:p><text:s text:c="2"/>1.584,29<text:s/></text:p>
          </table:table-cell>
          <table:table-cell office:value-type="string" table:style-name="ce24">
            <text:p>D</text:p>
          </table:table-cell>
          <table:table-cell office:value-type="float" office:value="778.8" table:style-name="ce25">
            <text:p><text:s text:c="2"/>778,80<text:s/></text:p>
          </table:table-cell>
          <table:table-cell office:value-type="float" office:value="1384.5" table:style-name="ce26">
            <text:p><text:s text:c="2"/>1.384,50<text:s/></text:p>
          </table:table-cell>
          <table:table-cell office:value-type="float" office:value="978.59" table:style-name="ce25">
            <text:p><text:s text:c="2"/>978,59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9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ÊMIOS DE SEGUROS A APROPRIAR</text:p>
          </table:table-cell>
          <table:table-cell office:value-type="float" office:value="1525.77" table:style-name="ce16">
            <text:p><text:s text:c="2"/>1.525,77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995.1" table:style-name="ce19">
            <text:p><text:s text:c="2"/>995,10<text:s/></text:p>
          </table:table-cell>
          <table:table-cell office:value-type="float" office:value="530.66999999999996" table:style-name="ce18">
            <text:p><text:s text:c="2"/>530,67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9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RÊMIOS DE SEGUROS A APROPRIAR - CONSOLIDAÇÃO</text:p>
          </table:table-cell>
          <table:table-cell office:value-type="float" office:value="1525.77" table:style-name="ce23">
            <text:p><text:s text:c="2"/>1.525,77<text:s/></text:p>
          </table:table-cell>
          <table:table-cell office:value-type="string" table:style-name="ce24">
            <text:p>D</text:p>
          </table:table-cell>
          <table:table-cell office:value-type="float" office:value="0" table:style-name="ce25">
            <text:p><text:s text:c="2"/>-<text:s text:c="2"/></text:p>
          </table:table-cell>
          <table:table-cell office:value-type="float" office:value="995.1" table:style-name="ce26">
            <text:p><text:s text:c="2"/>995,10<text:s/></text:p>
          </table:table-cell>
          <table:table-cell office:value-type="float" office:value="530.66999999999996" table:style-name="ce25">
            <text:p><text:s text:c="2"/>530,6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1.9.1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RÊMIOS DE SEGUROS A APROPRIAR</text:p>
          </table:table-cell>
          <table:table-cell office:value-type="float" office:value="1525.77" table:style-name="ce30">
            <text:p><text:s text:c="2"/>1.525,77<text:s/></text:p>
          </table:table-cell>
          <table:table-cell office:value-type="string" table:style-name="ce31">
            <text:p>D</text:p>
          </table:table-cell>
          <table:table-cell office:value-type="float" office:value="0" table:style-name="ce32">
            <text:p><text:s text:c="2"/>-<text:s text:c="2"/></text:p>
          </table:table-cell>
          <table:table-cell office:value-type="float" office:value="995.1" table:style-name="ce33">
            <text:p><text:s text:c="2"/>995,10<text:s/></text:p>
          </table:table-cell>
          <table:table-cell office:value-type="float" office:value="530.66999999999996" table:style-name="ce32">
            <text:p><text:s text:c="2"/>530,67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1.9.3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SSINATURAS E ANUIDADES A APROPRIAR</text:p>
          </table:table-cell>
          <table:table-cell office:value-type="float" office:value="58.52" table:style-name="ce23">
            <text:p><text:s text:c="2"/>58,52<text:s/></text:p>
          </table:table-cell>
          <table:table-cell office:value-type="string" table:style-name="ce24">
            <text:p>D</text:p>
          </table:table-cell>
          <table:table-cell office:value-type="float" office:value="778.8" table:style-name="ce25">
            <text:p><text:s text:c="2"/>778,80<text:s/></text:p>
          </table:table-cell>
          <table:table-cell office:value-type="float" office:value="389.4" table:style-name="ce26">
            <text:p><text:s text:c="2"/>389,40<text:s/></text:p>
          </table:table-cell>
          <table:table-cell office:value-type="float" office:value="447.92" table:style-name="ce25">
            <text:p><text:s text:c="2"/>447,9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1.9.3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SSINATURAS E ANUIDADES A APROPRIAR - CONSOLIDAÇÃO</text:p>
          </table:table-cell>
          <table:table-cell office:value-type="float" office:value="58.52" table:style-name="ce16">
            <text:p><text:s text:c="2"/>58,52<text:s/></text:p>
          </table:table-cell>
          <table:table-cell office:value-type="string" table:style-name="ce17">
            <text:p>D</text:p>
          </table:table-cell>
          <table:table-cell office:value-type="float" office:value="778.8" table:style-name="ce18">
            <text:p><text:s text:c="2"/>778,80<text:s/></text:p>
          </table:table-cell>
          <table:table-cell office:value-type="float" office:value="389.4" table:style-name="ce19">
            <text:p><text:s text:c="2"/>389,40<text:s/></text:p>
          </table:table-cell>
          <table:table-cell office:value-type="float" office:value="447.92" table:style-name="ce18">
            <text:p><text:s text:c="2"/>447,9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1.9.3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ASSINATURA E ANUIDADES A APROPRIAR</text:p>
          </table:table-cell>
          <table:table-cell office:value-type="float" office:value="58.52" table:style-name="ce37">
            <text:p><text:s text:c="2"/>58,52<text:s/></text:p>
          </table:table-cell>
          <table:table-cell office:value-type="string" table:style-name="ce38">
            <text:p>D</text:p>
          </table:table-cell>
          <table:table-cell office:value-type="float" office:value="778.8" table:style-name="ce39">
            <text:p><text:s text:c="2"/>778,80<text:s/></text:p>
          </table:table-cell>
          <table:table-cell office:value-type="float" office:value="389.4" table:style-name="ce40">
            <text:p><text:s text:c="2"/>389,40<text:s/></text:p>
          </table:table-cell>
          <table:table-cell office:value-type="float" office:value="447.92" table:style-name="ce39">
            <text:p><text:s text:c="2"/>447,92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TIVO NÃO CIRCULANTE</text:p>
          </table:table-cell>
          <table:table-cell office:value-type="float" office:value="5260182.54" table:style-name="ce16">
            <text:p><text:s text:c="2"/>5.260.182,54<text:s/></text:p>
          </table:table-cell>
          <table:table-cell office:value-type="string" table:style-name="ce17">
            <text:p>D</text:p>
          </table:table-cell>
          <table:table-cell office:value-type="float" office:value="78635.75" table:style-name="ce18">
            <text:p><text:s text:c="2"/>78.635,75<text:s/></text:p>
          </table:table-cell>
          <table:table-cell office:value-type="float" office:value="4934" table:style-name="ce19">
            <text:p><text:s text:c="2"/>4.934,00<text:s/></text:p>
          </table:table-cell>
          <table:table-cell office:value-type="float" office:value="5333884.29" table:style-name="ce18">
            <text:p><text:s text:c="2"/>5.333.884,2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2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INVESTIMENTOS</text:p>
          </table:table-cell>
          <table:table-cell office:value-type="float" office:value="1" table:style-name="ce23">
            <text:p><text:s text:c="2"/>1,00<text:s/></text:p>
          </table:table-cell>
          <table:table-cell office:value-type="string" table:style-name="ce24">
            <text:p>D</text:p>
          </table:table-cell>
          <table:table-cell office:value-type="float" office:value="0" table:style-name="ce25">
            <text:p><text:s text:c="2"/>-<text:s text:c="2"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1" table:style-name="ce25">
            <text:p><text:s text:c="2"/>1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2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ARTICIPAÇÕES PERMANENTES</text:p>
          </table:table-cell>
          <table:table-cell office:value-type="float" office:value="1" table:style-name="ce16">
            <text:p><text:s text:c="2"/>1,00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" table:style-name="ce18">
            <text:p><text:s text:c="2"/>1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2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ARTICIPAÇÕES PERMANENTES - CONSOLIDAÇÃO</text:p>
          </table:table-cell>
          <table:table-cell office:value-type="float" office:value="1" table:style-name="ce23">
            <text:p><text:s text:c="2"/>1,00<text:s/></text:p>
          </table:table-cell>
          <table:table-cell office:value-type="string" table:style-name="ce24">
            <text:p>D</text:p>
          </table:table-cell>
          <table:table-cell office:value-type="float" office:value="0" table:style-name="ce25">
            <text:p><text:s text:c="2"/>-<text:s text:c="2"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1" table:style-name="ce25">
            <text:p><text:s text:c="2"/>1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2.1.1.02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ARTICIPAÇÕES AVALIADAS PELO MÉTODO DE CUSTO</text:p>
          </table:table-cell>
          <table:table-cell office:value-type="float" office:value="1" table:style-name="ce16">
            <text:p><text:s text:c="2"/>1,00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" table:style-name="ce18">
            <text:p><text:s text:c="2"/>1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2.1.1.02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ARTICIPAÇÕES EM OUTRAS SOCIEDADES</text:p>
          </table:table-cell>
          <table:table-cell office:value-type="float" office:value="1" table:style-name="ce37">
            <text:p><text:s text:c="2"/>1,00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" table:style-name="ce39">
            <text:p><text:s text:c="2"/>1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MOBILIZADO</text:p>
          </table:table-cell>
          <table:table-cell office:value-type="float" office:value="5253881.54" table:style-name="ce16">
            <text:p><text:s text:c="2"/>5.253.881,54<text:s/></text:p>
          </table:table-cell>
          <table:table-cell office:value-type="string" table:style-name="ce17">
            <text:p>D</text:p>
          </table:table-cell>
          <table:table-cell office:value-type="float" office:value="78635.75" table:style-name="ce18">
            <text:p><text:s text:c="2"/>78.635,75<text:s/></text:p>
          </table:table-cell>
          <table:table-cell office:value-type="float" office:value="4934" table:style-name="ce19">
            <text:p><text:s text:c="2"/>4.934,00<text:s/></text:p>
          </table:table-cell>
          <table:table-cell office:value-type="float" office:value="5327583.29" table:style-name="ce18">
            <text:p><text:s text:c="2"/>5.327.583,2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3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S MÓVEIS</text:p>
          </table:table-cell>
          <table:table-cell office:value-type="float" office:value="1449340.56" table:style-name="ce23">
            <text:p><text:s text:c="2"/>1.449.340,56<text:s/></text:p>
          </table:table-cell>
          <table:table-cell office:value-type="string" table:style-name="ce24">
            <text:p>D</text:p>
          </table:table-cell>
          <table:table-cell office:value-type="float" office:value="75834.5" table:style-name="ce25">
            <text:p><text:s text:c="2"/>75.834,50<text:s/></text:p>
          </table:table-cell>
          <table:table-cell office:value-type="float" office:value="4934" table:style-name="ce26">
            <text:p><text:s text:c="2"/>4.934,00<text:s/></text:p>
          </table:table-cell>
          <table:table-cell office:value-type="float" office:value="1520241.06" table:style-name="ce25">
            <text:p><text:s text:c="2"/>1.520.241,06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S MÓVEIS- CONSOLIDAÇÃO</text:p>
          </table:table-cell>
          <table:table-cell office:value-type="float" office:value="1449340.56" table:style-name="ce16">
            <text:p><text:s text:c="2"/>1.449.340,56<text:s/></text:p>
          </table:table-cell>
          <table:table-cell office:value-type="string" table:style-name="ce17">
            <text:p>D</text:p>
          </table:table-cell>
          <table:table-cell office:value-type="float" office:value="75834.5" table:style-name="ce18">
            <text:p><text:s text:c="2"/>75.834,50<text:s/></text:p>
          </table:table-cell>
          <table:table-cell office:value-type="float" office:value="4934" table:style-name="ce19">
            <text:p><text:s text:c="2"/>4.934,00<text:s/></text:p>
          </table:table-cell>
          <table:table-cell office:value-type="float" office:value="1520241.06" table:style-name="ce18">
            <text:p><text:s text:c="2"/>1.520.241,06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3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MÁQUINAS, APARELHOS, EQUIPAMENTOS E FERRAMENTAS</text:p>
          </table:table-cell>
          <table:table-cell office:value-type="float" office:value="73741.03" table:style-name="ce23">
            <text:p><text:s text:c="2"/>73.741,03<text:s/></text:p>
          </table:table-cell>
          <table:table-cell office:value-type="string" table:style-name="ce24">
            <text:p>D</text:p>
          </table:table-cell>
          <table:table-cell office:value-type="float" office:value="25600" table:style-name="ce25">
            <text:p><text:s text:c="2"/>25.600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99341.03" table:style-name="ce25">
            <text:p><text:s text:c="2"/>99.341,0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1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APARELHOS E EQUIPAMENTOS DE COMUNICAÇÃO</text:p>
          </table:table-cell>
          <table:table-cell office:value-type="float" office:value="21101.45" table:style-name="ce30">
            <text:p><text:s text:c="2"/>21.101,45<text:s/></text:p>
          </table:table-cell>
          <table:table-cell office:value-type="string" table:style-name="ce31">
            <text:p>D</text:p>
          </table:table-cell>
          <table:table-cell office:value-type="float" office:value="0" table:style-name="ce32">
            <text:p><text:s text:c="2"/>-<text:s text:c="2"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1101.45" table:style-name="ce32">
            <text:p><text:s text:c="2"/>21.101,45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1.05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QUIPAMENTO DE PROTEÇÃO, SEGURANÇA E SOCORRO</text:p>
          </table:table-cell>
          <table:table-cell office:value-type="float" office:value="6005.91" table:style-name="ce37">
            <text:p><text:s text:c="2"/>6.005,91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6005.91" table:style-name="ce39">
            <text:p><text:s text:c="2"/>6.005,91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1.07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ÁQUINAS E EQUIPAMENTOS ENERGÉTICOS</text:p>
          </table:table-cell>
          <table:table-cell office:value-type="float" office:value="5690" table:style-name="ce30">
            <text:p><text:s text:c="2"/>5.690,00<text:s/></text:p>
          </table:table-cell>
          <table:table-cell office:value-type="string" table:style-name="ce31">
            <text:p>D</text:p>
          </table:table-cell>
          <table:table-cell office:value-type="float" office:value="0" table:style-name="ce32">
            <text:p><text:s text:c="2"/>-<text:s text:c="2"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5690" table:style-name="ce32">
            <text:p><text:s text:c="2"/>5.690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1.4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ECAS NAO INCORPORAVEIS A IMOVEIS</text:p>
          </table:table-cell>
          <table:table-cell office:value-type="float" office:value="28483.77" table:style-name="ce37">
            <text:p><text:s text:c="2"/>28.483,77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8483.77" table:style-name="ce39">
            <text:p><text:s text:c="2"/>28.483,7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1.99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OUTRAS MÁQUINAS, APARELHOS, EQUIPAMENTOS E FERRAMENTAS</text:p>
          </table:table-cell>
          <table:table-cell office:value-type="float" office:value="12459.9" table:style-name="ce30">
            <text:p><text:s text:c="2"/>12.459,90<text:s/></text:p>
          </table:table-cell>
          <table:table-cell office:value-type="string" table:style-name="ce31">
            <text:p>D</text:p>
          </table:table-cell>
          <table:table-cell office:value-type="float" office:value="25600" table:style-name="ce32">
            <text:p><text:s text:c="2"/>25.600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38059.9" table:style-name="ce32">
            <text:p><text:s text:c="2"/>38.059,9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3.1.1.02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S DE INFORMÁTICA</text:p>
          </table:table-cell>
          <table:table-cell office:value-type="float" office:value="425231.63" table:style-name="ce23">
            <text:p><text:s text:c="2"/>425.231,63<text:s/></text:p>
          </table:table-cell>
          <table:table-cell office:value-type="string" table:style-name="ce24">
            <text:p>D</text:p>
          </table:table-cell>
          <table:table-cell office:value-type="float" office:value="1980" table:style-name="ce25">
            <text:p><text:s text:c="2"/>1.980,00<text:s/></text:p>
          </table:table-cell>
          <table:table-cell office:value-type="float" office:value="830" table:style-name="ce26">
            <text:p><text:s text:c="2"/>830,00<text:s/></text:p>
          </table:table-cell>
          <table:table-cell office:value-type="float" office:value="426381.63" table:style-name="ce25">
            <text:p><text:s text:c="2"/>426.381,6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2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QUIPAMENTOS DE PROCESSAMENTO DE DADOS</text:p>
          </table:table-cell>
          <table:table-cell office:value-type="float" office:value="425231.63" table:style-name="ce30">
            <text:p><text:s text:c="2"/>425.231,63<text:s/></text:p>
          </table:table-cell>
          <table:table-cell office:value-type="string" table:style-name="ce31">
            <text:p>D</text:p>
          </table:table-cell>
          <table:table-cell office:value-type="float" office:value="1150" table:style-name="ce32">
            <text:p><text:s text:c="2"/>1.150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426381.63" table:style-name="ce32">
            <text:p><text:s text:c="2"/>426.381,63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2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QUIPAMENTOS DE TECNOLOGIA DA INFORM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830" table:style-name="ce39">
            <text:p><text:s text:c="2"/>830,00<text:s/></text:p>
          </table:table-cell>
          <table:table-cell office:value-type="float" office:value="830" table:style-name="ce40">
            <text:p><text:s text:c="2"/>830,00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1.1.03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MÓVEIS E UTENSÍLIOS</text:p>
          </table:table-cell>
          <table:table-cell office:value-type="float" office:value="709718.59" table:style-name="ce16">
            <text:p><text:s text:c="2"/>709.718,59<text:s/></text:p>
          </table:table-cell>
          <table:table-cell office:value-type="string" table:style-name="ce17">
            <text:p>D</text:p>
          </table:table-cell>
          <table:table-cell office:value-type="float" office:value="46449.5" table:style-name="ce18">
            <text:p><text:s text:c="2"/>46.449,50<text:s/></text:p>
          </table:table-cell>
          <table:table-cell office:value-type="float" office:value="4104" table:style-name="ce19">
            <text:p><text:s text:c="2"/>4.104,00<text:s/></text:p>
          </table:table-cell>
          <table:table-cell office:value-type="float" office:value="752064.09" table:style-name="ce18">
            <text:p><text:s text:c="2"/>752.064,0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3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APARELHOS E UTENSÍLIOS DOMÉSTICOS</text:p>
          </table:table-cell>
          <table:table-cell office:value-type="float" office:value="269567.2" table:style-name="ce37">
            <text:p><text:s text:c="2"/>269.567,20<text:s/></text:p>
          </table:table-cell>
          <table:table-cell office:value-type="string" table:style-name="ce38">
            <text:p>D</text:p>
          </table:table-cell>
          <table:table-cell office:value-type="float" office:value="30942.6" table:style-name="ce39">
            <text:p><text:s text:c="2"/>30.942,60<text:s/></text:p>
          </table:table-cell>
          <table:table-cell office:value-type="float" office:value="3640" table:style-name="ce40">
            <text:p><text:s text:c="2"/>3.640,00<text:s/></text:p>
          </table:table-cell>
          <table:table-cell office:value-type="float" office:value="296869.8" table:style-name="ce39">
            <text:p><text:s text:c="2"/>296.869,8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3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ÁQUINAS E UTENSÍLIOS DE ESCRITÓRIO</text:p>
          </table:table-cell>
          <table:table-cell office:value-type="float" office:value="3440.08" table:style-name="ce30">
            <text:p><text:s text:c="2"/>3.440,08<text:s/></text:p>
          </table:table-cell>
          <table:table-cell office:value-type="string" table:style-name="ce31">
            <text:p>D</text:p>
          </table:table-cell>
          <table:table-cell office:value-type="float" office:value="0" table:style-name="ce32">
            <text:p><text:s text:c="2"/>-<text:s text:c="2"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3440.08" table:style-name="ce32">
            <text:p><text:s text:c="2"/>3.440,08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3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OBILIÁRIO EM GERAL</text:p>
          </table:table-cell>
          <table:table-cell office:value-type="float" office:value="436711.31" table:style-name="ce37">
            <text:p><text:s text:c="2"/>436.711,31<text:s/></text:p>
          </table:table-cell>
          <table:table-cell office:value-type="string" table:style-name="ce38">
            <text:p>D</text:p>
          </table:table-cell>
          <table:table-cell office:value-type="float" office:value="15506.9" table:style-name="ce39">
            <text:p><text:s text:c="2"/>15.506,90<text:s/></text:p>
          </table:table-cell>
          <table:table-cell office:value-type="float" office:value="464" table:style-name="ce40">
            <text:p><text:s text:c="2"/>464,00<text:s/></text:p>
          </table:table-cell>
          <table:table-cell office:value-type="float" office:value="451754.21" table:style-name="ce39">
            <text:p><text:s text:c="2"/>451.754,21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1.1.04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MATERIAIS CULTURAIS, EDUCACIONAIS E DE COMUNICAÇÃO</text:p>
          </table:table-cell>
          <table:table-cell office:value-type="float" office:value="240649.31" table:style-name="ce16">
            <text:p><text:s text:c="2"/>240.649,31<text:s/></text:p>
          </table:table-cell>
          <table:table-cell office:value-type="string" table:style-name="ce17">
            <text:p>D</text:p>
          </table:table-cell>
          <table:table-cell office:value-type="float" office:value="1805" table:style-name="ce18">
            <text:p><text:s text:c="2"/>1.805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42454.31" table:style-name="ce18">
            <text:p><text:s text:c="2"/>242.454,3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4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LEÇÕES E MATERIAIS BIBLIOGRÁFICOS</text:p>
          </table:table-cell>
          <table:table-cell office:value-type="float" office:value="2802.9" table:style-name="ce37">
            <text:p><text:s text:c="2"/>2.802,90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802.9" table:style-name="ce39">
            <text:p><text:s text:c="2"/>2.802,9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1.2.3.1.1.04.05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QUIPAMENTOS PARA ÁUDIO, VÍDEO E FOTO</text:p>
          </table:table-cell>
          <table:table-cell office:value-type="float" office:value="235324.41" table:style-name="ce30">
            <text:p><text:s text:c="2"/>235.324,41<text:s/></text:p>
          </table:table-cell>
          <table:table-cell office:value-type="string" table:style-name="ce31">
            <text:p>D</text:p>
          </table:table-cell>
          <table:table-cell office:value-type="float" office:value="1805" table:style-name="ce32">
            <text:p><text:s text:c="2"/>1.805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37129.41" table:style-name="ce32">
            <text:p><text:s text:c="2"/>237.129,41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1.1.04.06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OBRAS DE ARTE E PEÇAS PARA EXPOSIÇÃO</text:p>
          </table:table-cell>
          <table:table-cell office:value-type="float" office:value="2522" table:style-name="ce37">
            <text:p><text:s text:c="2"/>2.522,00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522" table:style-name="ce39">
            <text:p><text:s text:c="2"/>2.522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2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S IMÓVEIS</text:p>
          </table:table-cell>
          <table:table-cell office:value-type="float" office:value="3804540.98" table:style-name="ce16">
            <text:p><text:s text:c="2"/>3.804.540,98<text:s/></text:p>
          </table:table-cell>
          <table:table-cell office:value-type="string" table:style-name="ce17">
            <text:p>D</text:p>
          </table:table-cell>
          <table:table-cell office:value-type="float" office:value="2801.25" table:style-name="ce18">
            <text:p><text:s text:c="2"/>2.801,25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3807342.23" table:style-name="ce18">
            <text:p><text:s text:c="2"/>3.807.342,2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3.2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S IMÓVEIS- CONSOLIDAÇÃO</text:p>
          </table:table-cell>
          <table:table-cell office:value-type="float" office:value="3804540.98" table:style-name="ce23">
            <text:p><text:s text:c="2"/>3.804.540,98<text:s/></text:p>
          </table:table-cell>
          <table:table-cell office:value-type="string" table:style-name="ce24">
            <text:p>D</text:p>
          </table:table-cell>
          <table:table-cell office:value-type="float" office:value="2801.25" table:style-name="ce25">
            <text:p><text:s text:c="2"/>2.801,25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3807342.23" table:style-name="ce25">
            <text:p><text:s text:c="2"/>3.807.342,2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2.1.01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S DE USO ESPECIAL</text:p>
          </table:table-cell>
          <table:table-cell office:value-type="float" office:value="3804540.98" table:style-name="ce16">
            <text:p><text:s text:c="2"/>3.804.540,98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3804540.98" table:style-name="ce18">
            <text:p><text:s text:c="2"/>3.804.540,98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2.1.01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DIFÍCIOS</text:p>
          </table:table-cell>
          <table:table-cell office:value-type="float" office:value="3804540.98" table:style-name="ce37">
            <text:p><text:s text:c="2"/>3.804.540,98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3804540.98" table:style-name="ce39">
            <text:p><text:s text:c="2"/>3.804.540,98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3.2.1.06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S IMÓVEIS EM ANDAMENT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801.25" table:style-name="ce18">
            <text:p><text:s text:c="2"/>2.801,25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801.25" table:style-name="ce18">
            <text:p><text:s text:c="2"/>2.801,25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3.2.1.06.05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STUDOS E PROJET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801.25" table:style-name="ce39">
            <text:p><text:s text:c="2"/>2.801,25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801.25" table:style-name="ce39">
            <text:p><text:s text:c="2"/>2.801,25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4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TANGÍVEL</text:p>
          </table:table-cell>
          <table:table-cell office:value-type="float" office:value="6300" table:style-name="ce16">
            <text:p><text:s text:c="2"/>6.300,00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6300" table:style-name="ce18">
            <text:p><text:s text:c="2"/>6.300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1.2.4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OFTWARES</text:p>
          </table:table-cell>
          <table:table-cell office:value-type="float" office:value="6300" table:style-name="ce23">
            <text:p><text:s text:c="2"/>6.300,00<text:s/></text:p>
          </table:table-cell>
          <table:table-cell office:value-type="string" table:style-name="ce24">
            <text:p>D</text:p>
          </table:table-cell>
          <table:table-cell office:value-type="float" office:value="0" table:style-name="ce25">
            <text:p><text:s text:c="2"/>-<text:s text:c="2"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6300" table:style-name="ce25">
            <text:p><text:s text:c="2"/>6.300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1.2.4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SOFTWARES- CONSOLIDAÇÃO</text:p>
          </table:table-cell>
          <table:table-cell office:value-type="float" office:value="6300" table:style-name="ce16">
            <text:p><text:s text:c="2"/>6.300,00<text:s/></text:p>
          </table:table-cell>
          <table:table-cell office:value-type="string" table:style-name="ce17">
            <text:p>D</text:p>
          </table:table-cell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6300" table:style-name="ce18">
            <text:p><text:s text:c="2"/>6.300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1.2.4.1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OFTWARES</text:p>
          </table:table-cell>
          <table:table-cell office:value-type="float" office:value="6300" table:style-name="ce37">
            <text:p><text:s text:c="2"/>6.300,00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6300" table:style-name="ce39">
            <text:p><text:s text:c="2"/>6.300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ASSIVO E PATRIMÔNIO LÍQUIDO</text:p>
          </table:table-cell>
          <table:table-cell office:value-type="float" office:value="6051565.1299999999" table:style-name="ce16">
            <text:p><text:s text:c="2"/>6.051.565,13<text:s/></text:p>
          </table:table-cell>
          <table:table-cell office:value-type="string" table:style-name="ce17">
            <text:p>C</text:p>
          </table:table-cell>
          <table:table-cell office:value-type="float" office:value="21662432.100000001" table:style-name="ce18">
            <text:p><text:s text:c="2"/>21.662.432,10<text:s/></text:p>
          </table:table-cell>
          <table:table-cell office:value-type="float" office:value="22075223.219999999" table:style-name="ce19">
            <text:p><text:s text:c="2"/>22.075.223,22<text:s/></text:p>
          </table:table-cell>
          <table:table-cell office:value-type="float" office:value="6464356.25" table:style-name="ce18">
            <text:p><text:s text:c="2"/>6.464.356,25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ASSIVO CIRCULANTE</text:p>
          </table:table-cell>
          <table:table-cell office:value-type="float" office:value="1271741.26" table:style-name="ce23">
            <text:p><text:s text:c="2"/>1.271.741,26<text:s/></text:p>
          </table:table-cell>
          <table:table-cell office:value-type="string" table:style-name="ce24">
            <text:p>C</text:p>
          </table:table-cell>
          <table:table-cell office:value-type="float" office:value="5498430.7300000004" table:style-name="ce25">
            <text:p><text:s text:c="2"/>5.498.430,73<text:s/></text:p>
          </table:table-cell>
          <table:table-cell office:value-type="float" office:value="5911221.8499999996" table:style-name="ce26">
            <text:p><text:s text:c="2"/>5.911.221,85<text:s/></text:p>
          </table:table-cell>
          <table:table-cell office:value-type="float" office:value="1684532.38" table:style-name="ce25">
            <text:p><text:s text:c="2"/>1.684.532,38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BRIGAÇÕES TRABALHISTAS, PREVIDENCIÁRIAS E ASSISTENCIAIS A PAGAR A CURTO PRAZO</text:p>
          </table:table-cell>
          <table:table-cell office:value-type="float" office:value="972163.44" table:style-name="ce16">
            <text:p><text:s text:c="2"/>972.163,44<text:s/></text:p>
          </table:table-cell>
          <table:table-cell office:value-type="string" table:style-name="ce17">
            <text:p>C</text:p>
          </table:table-cell>
          <table:table-cell office:value-type="float" office:value="3671898.52" table:style-name="ce18">
            <text:p><text:s text:c="2"/>3.671.898,52<text:s/></text:p>
          </table:table-cell>
          <table:table-cell office:value-type="float" office:value="4136498.71" table:style-name="ce19">
            <text:p><text:s text:c="2"/>4.136.498,71<text:s/></text:p>
          </table:table-cell>
          <table:table-cell office:value-type="float" office:value="1436763.63" table:style-name="ce18">
            <text:p><text:s text:c="2"/>1.436.763,63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1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ESSOAL A PAGAR</text:p>
          </table:table-cell>
          <table:table-cell office:value-type="float" office:value="828300.64" table:style-name="ce23">
            <text:p><text:s text:c="2"/>828.300,64<text:s/></text:p>
          </table:table-cell>
          <table:table-cell office:value-type="string" table:style-name="ce24">
            <text:p>C</text:p>
          </table:table-cell>
          <table:table-cell office:value-type="float" office:value="3181803.1" table:style-name="ce25">
            <text:p><text:s text:c="2"/>3.181.803,10<text:s/></text:p>
          </table:table-cell>
          <table:table-cell office:value-type="float" office:value="3553131.2" table:style-name="ce26">
            <text:p><text:s text:c="2"/>3.553.131,20<text:s/></text:p>
          </table:table-cell>
          <table:table-cell office:value-type="float" office:value="1199628.74" table:style-name="ce25">
            <text:p><text:s text:c="2"/>1.199.628,74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1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ESSOAL A PAGAR - CONSOLIDAÇÃO</text:p>
          </table:table-cell>
          <table:table-cell office:value-type="float" office:value="828300.64" table:style-name="ce16">
            <text:p><text:s text:c="2"/>828.300,64<text:s/></text:p>
          </table:table-cell>
          <table:table-cell office:value-type="string" table:style-name="ce17">
            <text:p>C</text:p>
          </table:table-cell>
          <table:table-cell office:value-type="float" office:value="3181803.1" table:style-name="ce18">
            <text:p><text:s text:c="2"/>3.181.803,10<text:s/></text:p>
          </table:table-cell>
          <table:table-cell office:value-type="float" office:value="3553131.2" table:style-name="ce19">
            <text:p><text:s text:c="2"/>3.553.131,20<text:s/></text:p>
          </table:table-cell>
          <table:table-cell office:value-type="float" office:value="1199628.74" table:style-name="ce18">
            <text:p><text:s text:c="2"/>1.199.628,74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1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ESSOAL A PAGAR</text:p>
          </table:table-cell>
          <table:table-cell office:value-type="float" office:value="828300.64" table:style-name="ce23">
            <text:p><text:s text:c="2"/>828.300,64<text:s/></text:p>
          </table:table-cell>
          <table:table-cell office:value-type="string" table:style-name="ce24">
            <text:p>C</text:p>
          </table:table-cell>
          <table:table-cell office:value-type="float" office:value="3181803.1" table:style-name="ce25">
            <text:p><text:s text:c="2"/>3.181.803,10<text:s/></text:p>
          </table:table-cell>
          <table:table-cell office:value-type="float" office:value="3553131.2" table:style-name="ce26">
            <text:p><text:s text:c="2"/>3.553.131,20<text:s/></text:p>
          </table:table-cell>
          <table:table-cell office:value-type="float" office:value="1199628.74" table:style-name="ce25">
            <text:p><text:s text:c="2"/>1.199.628,74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1.1.1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ALÁRIOS, REMUNERAÇÕES E BENEFÍCIOS</text:p>
          </table:table-cell>
          <table:table-cell office:value-type="float" office:value="292408.71999999997" table:style-name="ce30">
            <text:p><text:s text:c="2"/>292.408,72<text:s/></text:p>
          </table:table-cell>
          <table:table-cell office:value-type="string" table:style-name="ce31">
            <text:p>C</text:p>
          </table:table-cell>
          <table:table-cell office:value-type="float" office:value="2790891.9" table:style-name="ce32">
            <text:p><text:s text:c="2"/>2.790.891,90<text:s/></text:p>
          </table:table-cell>
          <table:table-cell office:value-type="float" office:value="2807779.54" table:style-name="ce33">
            <text:p><text:s text:c="2"/>2.807.779,54<text:s/></text:p>
          </table:table-cell>
          <table:table-cell office:value-type="float" office:value="309296.36" table:style-name="ce32">
            <text:p><text:s text:c="2"/>309.296,36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1.1.1.01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DÉCIMO TERCEIRO SALÁRI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37634.71" table:style-name="ce39">
            <text:p><text:s text:c="2"/>137.634,71<text:s/></text:p>
          </table:table-cell>
          <table:table-cell office:value-type="float" office:value="364654.83" table:style-name="ce40">
            <text:p><text:s text:c="2"/>364.654,83<text:s/></text:p>
          </table:table-cell>
          <table:table-cell office:value-type="float" office:value="227020.12" table:style-name="ce39">
            <text:p><text:s text:c="2"/>227.020,1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1.1.1.01.03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ÉRIAS</text:p>
          </table:table-cell>
          <table:table-cell office:value-type="float" office:value="317970.99" table:style-name="ce30">
            <text:p><text:s text:c="2"/>317.970,99<text:s/></text:p>
          </table:table-cell>
          <table:table-cell office:value-type="string" table:style-name="ce31">
            <text:p>C</text:p>
          </table:table-cell>
          <table:table-cell office:value-type="float" office:value="205974.19" table:style-name="ce32">
            <text:p><text:s text:c="2"/>205.974,19<text:s/></text:p>
          </table:table-cell>
          <table:table-cell office:value-type="float" office:value="260075.51999999999" table:style-name="ce33">
            <text:p><text:s text:c="2"/>260.075,52<text:s/></text:p>
          </table:table-cell>
          <table:table-cell office:value-type="float" office:value="372072.32" table:style-name="ce32">
            <text:p><text:s text:c="2"/>372.072,32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1.1.1.01.04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LICENÇA-PRÊMIO</text:p>
          </table:table-cell>
          <table:table-cell office:value-type="float" office:value="217920.93" table:style-name="ce37">
            <text:p><text:s text:c="2"/>217.920,93<text:s/></text:p>
          </table:table-cell>
          <table:table-cell office:value-type="string" table:style-name="ce38">
            <text:p>C</text:p>
          </table:table-cell>
          <table:table-cell office:value-type="float" office:value="47302.3" table:style-name="ce39">
            <text:p><text:s text:c="2"/>47.302,30<text:s/></text:p>
          </table:table-cell>
          <table:table-cell office:value-type="float" office:value="120621.31" table:style-name="ce40">
            <text:p><text:s text:c="2"/>120.621,31<text:s/></text:p>
          </table:table-cell>
          <table:table-cell office:value-type="float" office:value="291239.94" table:style-name="ce39">
            <text:p><text:s text:c="2"/>291.239,94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1.3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EFÍCIOS ASSISTENCIAIS A PAGAR</text:p>
          </table:table-cell>
          <table:table-cell office:value-type="float" office:value="25" table:style-name="ce16">
            <text:p><text:s text:c="2"/>25,00<text:s/></text:p>
          </table:table-cell>
          <table:table-cell office:value-type="string" table:style-name="ce17">
            <text:p>C</text:p>
          </table:table-cell>
          <table:table-cell office:value-type="float" office:value="200" table:style-name="ce18">
            <text:p><text:s text:c="2"/>200,00<text:s/></text:p>
          </table:table-cell>
          <table:table-cell office:value-type="float" office:value="225" table:style-name="ce19">
            <text:p><text:s text:c="2"/>225,00<text:s/></text:p>
          </table:table-cell>
          <table:table-cell office:value-type="float" office:value="50" table:style-name="ce18">
            <text:p><text:s text:c="2"/>50,00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1.3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EFÍCIOS ASSISTENCIAIS A PAGAR - CONSOLIDAÇÃO</text:p>
          </table:table-cell>
          <table:table-cell office:value-type="float" office:value="25" table:style-name="ce23">
            <text:p><text:s text:c="2"/>25,00<text:s/></text:p>
          </table:table-cell>
          <table:table-cell office:value-type="string" table:style-name="ce24">
            <text:p>C</text:p>
          </table:table-cell>
          <table:table-cell office:value-type="float" office:value="200" table:style-name="ce25">
            <text:p><text:s text:c="2"/>200,00<text:s/></text:p>
          </table:table-cell>
          <table:table-cell office:value-type="float" office:value="225" table:style-name="ce26">
            <text:p><text:s text:c="2"/>225,00<text:s/></text:p>
          </table:table-cell>
          <table:table-cell office:value-type="float" office:value="50" table:style-name="ce25">
            <text:p><text:s text:c="2"/>50,00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1.3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BENEFÍCIOS ASSISTENCIAIS A PAGAR</text:p>
          </table:table-cell>
          <table:table-cell office:value-type="float" office:value="25" table:style-name="ce30">
            <text:p><text:s text:c="2"/>25,00<text:s/></text:p>
          </table:table-cell>
          <table:table-cell office:value-type="string" table:style-name="ce31">
            <text:p>C</text:p>
          </table:table-cell>
          <table:table-cell office:value-type="float" office:value="200" table:style-name="ce32">
            <text:p><text:s text:c="2"/>200,00<text:s/></text:p>
          </table:table-cell>
          <table:table-cell office:value-type="float" office:value="225" table:style-name="ce33">
            <text:p><text:s text:c="2"/>225,00<text:s/></text:p>
          </table:table-cell>
          <table:table-cell office:value-type="float" office:value="50" table:style-name="ce32">
            <text:p><text:s text:c="2"/>50,00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1.4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NCARGOS SOCIAIS A PAGAR</text:p>
          </table:table-cell>
          <table:table-cell office:value-type="float" office:value="143837.79999999999" table:style-name="ce23">
            <text:p><text:s text:c="2"/>143.837,80<text:s/></text:p>
          </table:table-cell>
          <table:table-cell office:value-type="string" table:style-name="ce24">
            <text:p>C</text:p>
          </table:table-cell>
          <table:table-cell office:value-type="float" office:value="489895.42" table:style-name="ce25">
            <text:p><text:s text:c="2"/>489.895,42<text:s/></text:p>
          </table:table-cell>
          <table:table-cell office:value-type="float" office:value="583142.51" table:style-name="ce26">
            <text:p><text:s text:c="2"/>583.142,51<text:s/></text:p>
          </table:table-cell>
          <table:table-cell office:value-type="float" office:value="237084.89" table:style-name="ce25">
            <text:p><text:s text:c="2"/>237.084,89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1.4.3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NCARGOS SOCIAIS A PAGAR-INTER OFSS - UNIÃO</text:p>
          </table:table-cell>
          <table:table-cell office:value-type="float" office:value="143837.79999999999" table:style-name="ce16">
            <text:p><text:s text:c="2"/>143.837,80<text:s/></text:p>
          </table:table-cell>
          <table:table-cell office:value-type="string" table:style-name="ce17">
            <text:p>C</text:p>
          </table:table-cell>
          <table:table-cell office:value-type="float" office:value="489895.42" table:style-name="ce18">
            <text:p><text:s text:c="2"/>489.895,42<text:s/></text:p>
          </table:table-cell>
          <table:table-cell office:value-type="float" office:value="583142.51" table:style-name="ce19">
            <text:p><text:s text:c="2"/>583.142,51<text:s/></text:p>
          </table:table-cell>
          <table:table-cell office:value-type="float" office:value="237084.89" table:style-name="ce18">
            <text:p><text:s text:c="2"/>237.084,89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1.4.3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IBUIÇÕES AO RGPS A PAGAR</text:p>
          </table:table-cell>
          <table:table-cell office:value-type="float" office:value="140326.54" table:style-name="ce23">
            <text:p><text:s text:c="2"/>140.326,54<text:s/></text:p>
          </table:table-cell>
          <table:table-cell office:value-type="string" table:style-name="ce24">
            <text:p>C</text:p>
          </table:table-cell>
          <table:table-cell office:value-type="float" office:value="481594.25" table:style-name="ce25">
            <text:p><text:s text:c="2"/>481.594,25<text:s/></text:p>
          </table:table-cell>
          <table:table-cell office:value-type="float" office:value="574440.66" table:style-name="ce26">
            <text:p><text:s text:c="2"/>574.440,66<text:s/></text:p>
          </table:table-cell>
          <table:table-cell office:value-type="float" office:value="233172.95" table:style-name="ce25">
            <text:p><text:s text:c="2"/>233.172,95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1.4.3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NTRIBUIÇÕES AO RGPS SOBRE SALÁRIOS E REMUNERAÇÕES</text:p>
          </table:table-cell>
          <table:table-cell office:value-type="float" office:value="139664.51" table:style-name="ce30">
            <text:p><text:s text:c="2"/>139.664,51<text:s/></text:p>
          </table:table-cell>
          <table:table-cell office:value-type="string" table:style-name="ce31">
            <text:p>C</text:p>
          </table:table-cell>
          <table:table-cell office:value-type="float" office:value="478938.61" table:style-name="ce32">
            <text:p><text:s text:c="2"/>478.938,61<text:s/></text:p>
          </table:table-cell>
          <table:table-cell office:value-type="float" office:value="572444.32999999996" table:style-name="ce33">
            <text:p><text:s text:c="2"/>572.444,33<text:s/></text:p>
          </table:table-cell>
          <table:table-cell office:value-type="float" office:value="233170.23" table:style-name="ce32">
            <text:p><text:s text:c="2"/>233.170,23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1.4.3.01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IBUIÇÕES AO RGPS - SERVIÇOS DE TERCEIROS OU CONTRIBUINTES AVULSOS</text:p>
          </table:table-cell>
          <table:table-cell office:value-type="float" office:value="662.03" table:style-name="ce37">
            <text:p><text:s text:c="2"/>662,03<text:s/></text:p>
          </table:table-cell>
          <table:table-cell office:value-type="string" table:style-name="ce38">
            <text:p>C</text:p>
          </table:table-cell>
          <table:table-cell office:value-type="float" office:value="2655.64" table:style-name="ce39">
            <text:p><text:s text:c="2"/>2.655,64<text:s/></text:p>
          </table:table-cell>
          <table:table-cell office:value-type="float" office:value="1996.33" table:style-name="ce40">
            <text:p><text:s text:c="2"/>1.996,33<text:s/></text:p>
          </table:table-cell>
          <table:table-cell office:value-type="float" office:value="2.72" table:style-name="ce39">
            <text:p><text:s text:c="2"/>2,7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1.4.3.05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FGTS</text:p>
          </table:table-cell>
          <table:table-cell office:value-type="float" office:value="3511.26" table:style-name="ce16">
            <text:p><text:s text:c="2"/>3.511,26<text:s/></text:p>
          </table:table-cell>
          <table:table-cell office:value-type="string" table:style-name="ce17">
            <text:p>C</text:p>
          </table:table-cell>
          <table:table-cell office:value-type="float" office:value="8301.17" table:style-name="ce18">
            <text:p><text:s text:c="2"/>8.301,17<text:s/></text:p>
          </table:table-cell>
          <table:table-cell office:value-type="float" office:value="8701.85" table:style-name="ce19">
            <text:p><text:s text:c="2"/>8.701,85<text:s/></text:p>
          </table:table-cell>
          <table:table-cell office:value-type="float" office:value="3911.94" table:style-name="ce18">
            <text:p><text:s text:c="2"/>3.911,94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1.4.3.05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FGTS do Exercicio</text:p>
          </table:table-cell>
          <table:table-cell office:value-type="float" office:value="3511.26" table:style-name="ce37">
            <text:p><text:s text:c="2"/>3.511,26<text:s/></text:p>
          </table:table-cell>
          <table:table-cell office:value-type="string" table:style-name="ce38">
            <text:p>C</text:p>
          </table:table-cell>
          <table:table-cell office:value-type="float" office:value="8301.17" table:style-name="ce39">
            <text:p><text:s text:c="2"/>8.301,17<text:s/></text:p>
          </table:table-cell>
          <table:table-cell office:value-type="float" office:value="8701.85" table:style-name="ce40">
            <text:p><text:s text:c="2"/>8.701,85<text:s/></text:p>
          </table:table-cell>
          <table:table-cell office:value-type="float" office:value="3911.94" table:style-name="ce39">
            <text:p><text:s text:c="2"/>3.911,94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3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FORNECEDORES E CONTAS A PAGAR A CURTO PRAZO</text:p>
          </table:table-cell>
          <table:table-cell office:value-type="float" office:value="84106.03" table:style-name="ce16">
            <text:p><text:s text:c="2"/>84.106,03<text:s/></text:p>
          </table:table-cell>
          <table:table-cell office:value-type="string" table:style-name="ce17">
            <text:p>C</text:p>
          </table:table-cell>
          <table:table-cell office:value-type="float" office:value="765280.57" table:style-name="ce18">
            <text:p><text:s text:c="2"/>765.280,57<text:s/></text:p>
          </table:table-cell>
          <table:table-cell office:value-type="float" office:value="776178.01" table:style-name="ce19">
            <text:p><text:s text:c="2"/>776.178,01<text:s/></text:p>
          </table:table-cell>
          <table:table-cell office:value-type="float" office:value="95003.47" table:style-name="ce18">
            <text:p><text:s text:c="2"/>95.003,47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3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FORNECEDORES E CONTAS A PAGAR NACIONAIS A CURTO PRAZO</text:p>
          </table:table-cell>
          <table:table-cell office:value-type="float" office:value="84106.03" table:style-name="ce23">
            <text:p><text:s text:c="2"/>84.106,03<text:s/></text:p>
          </table:table-cell>
          <table:table-cell office:value-type="string" table:style-name="ce24">
            <text:p>C</text:p>
          </table:table-cell>
          <table:table-cell office:value-type="float" office:value="765280.57" table:style-name="ce25">
            <text:p><text:s text:c="2"/>765.280,57<text:s/></text:p>
          </table:table-cell>
          <table:table-cell office:value-type="float" office:value="776178.01" table:style-name="ce26">
            <text:p><text:s text:c="2"/>776.178,01<text:s/></text:p>
          </table:table-cell>
          <table:table-cell office:value-type="float" office:value="95003.47" table:style-name="ce25">
            <text:p><text:s text:c="2"/>95.003,4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3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FORNECEDORES E CONTAS A PAGAR NACIONAIS A CURTO PRAZO - CONSOLIDAÇÃO</text:p>
          </table:table-cell>
          <table:table-cell office:value-type="float" office:value="84106.03" table:style-name="ce16">
            <text:p><text:s text:c="2"/>84.106,03<text:s/></text:p>
          </table:table-cell>
          <table:table-cell office:value-type="string" table:style-name="ce17">
            <text:p>C</text:p>
          </table:table-cell>
          <table:table-cell office:value-type="float" office:value="765280.57" table:style-name="ce18">
            <text:p><text:s text:c="2"/>765.280,57<text:s/></text:p>
          </table:table-cell>
          <table:table-cell office:value-type="float" office:value="776178.01" table:style-name="ce19">
            <text:p><text:s text:c="2"/>776.178,01<text:s/></text:p>
          </table:table-cell>
          <table:table-cell office:value-type="float" office:value="95003.47" table:style-name="ce18">
            <text:p><text:s text:c="2"/>95.003,47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3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FORNECEDORES NACIONAIS</text:p>
          </table:table-cell>
          <table:table-cell office:value-type="float" office:value="84106.03" table:style-name="ce23">
            <text:p><text:s text:c="2"/>84.106,03<text:s/></text:p>
          </table:table-cell>
          <table:table-cell office:value-type="string" table:style-name="ce24">
            <text:p>C</text:p>
          </table:table-cell>
          <table:table-cell office:value-type="float" office:value="765280.57" table:style-name="ce25">
            <text:p><text:s text:c="2"/>765.280,57<text:s/></text:p>
          </table:table-cell>
          <table:table-cell office:value-type="float" office:value="776178.01" table:style-name="ce26">
            <text:p><text:s text:c="2"/>776.178,01<text:s/></text:p>
          </table:table-cell>
          <table:table-cell office:value-type="float" office:value="95003.47" table:style-name="ce25">
            <text:p><text:s text:c="2"/>95.003,4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3.1.1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ORNECEDORES NÃO PARCELADOS A PAGAR</text:p>
          </table:table-cell>
          <table:table-cell office:value-type="float" office:value="84106.03" table:style-name="ce30">
            <text:p><text:s text:c="2"/>84.106,03<text:s/></text:p>
          </table:table-cell>
          <table:table-cell office:value-type="string" table:style-name="ce31">
            <text:p>C</text:p>
          </table:table-cell>
          <table:table-cell office:value-type="float" office:value="765280.57" table:style-name="ce32">
            <text:p><text:s text:c="2"/>765.280,57<text:s/></text:p>
          </table:table-cell>
          <table:table-cell office:value-type="float" office:value="776178.01" table:style-name="ce33">
            <text:p><text:s text:c="2"/>776.178,01<text:s/></text:p>
          </table:table-cell>
          <table:table-cell office:value-type="float" office:value="95003.47" table:style-name="ce32">
            <text:p><text:s text:c="2"/>95.003,47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EMAIS OBRIGAÇÕES A CURTO PRAZO</text:p>
          </table:table-cell>
          <table:table-cell office:value-type="float" office:value="215471.79" table:style-name="ce23">
            <text:p><text:s text:c="2"/>215.471,79<text:s/></text:p>
          </table:table-cell>
          <table:table-cell office:value-type="string" table:style-name="ce24">
            <text:p>C</text:p>
          </table:table-cell>
          <table:table-cell office:value-type="float" office:value="1061251.6399999999" table:style-name="ce25">
            <text:p><text:s text:c="2"/>1.061.251,64<text:s/></text:p>
          </table:table-cell>
          <table:table-cell office:value-type="float" office:value="998545.13" table:style-name="ce26">
            <text:p><text:s text:c="2"/>998.545,13<text:s/></text:p>
          </table:table-cell>
          <table:table-cell office:value-type="float" office:value="152765.28" table:style-name="ce25">
            <text:p><text:s text:c="2"/>152.765,28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ALORES RESTITUÍVEIS</text:p>
          </table:table-cell>
          <table:table-cell office:value-type="float" office:value="138968.10999999999" table:style-name="ce16">
            <text:p><text:s text:c="2"/>138.968,11<text:s/></text:p>
          </table:table-cell>
          <table:table-cell office:value-type="string" table:style-name="ce17">
            <text:p>C</text:p>
          </table:table-cell>
          <table:table-cell office:value-type="float" office:value="901530.42" table:style-name="ce18">
            <text:p><text:s text:c="2"/>901.530,42<text:s/></text:p>
          </table:table-cell>
          <table:table-cell office:value-type="float" office:value="915327.59" table:style-name="ce19">
            <text:p><text:s text:c="2"/>915.327,59<text:s/></text:p>
          </table:table-cell>
          <table:table-cell office:value-type="float" office:value="152765.28" table:style-name="ce18">
            <text:p><text:s text:c="2"/>152.765,2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8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VALORES RESTITUÍVEIS - CONSOLIDAÇÃO</text:p>
          </table:table-cell>
          <table:table-cell office:value-type="float" office:value="51610.66" table:style-name="ce23">
            <text:p><text:s text:c="2"/>51.610,66<text:s/></text:p>
          </table:table-cell>
          <table:table-cell office:value-type="string" table:style-name="ce24">
            <text:p>C</text:p>
          </table:table-cell>
          <table:table-cell office:value-type="float" office:value="339330.74" table:style-name="ce25">
            <text:p><text:s text:c="2"/>339.330,74<text:s/></text:p>
          </table:table-cell>
          <table:table-cell office:value-type="float" office:value="348444.06" table:style-name="ce26">
            <text:p><text:s text:c="2"/>348.444,06<text:s/></text:p>
          </table:table-cell>
          <table:table-cell office:value-type="float" office:value="60723.98" table:style-name="ce25">
            <text:p><text:s text:c="2"/>60.723,98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1.01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SIGNAÇÕES</text:p>
          </table:table-cell>
          <table:table-cell office:value-type="float" office:value="51610.66" table:style-name="ce16">
            <text:p><text:s text:c="2"/>51.610,66<text:s/></text:p>
          </table:table-cell>
          <table:table-cell office:value-type="string" table:style-name="ce17">
            <text:p>C</text:p>
          </table:table-cell>
          <table:table-cell office:value-type="float" office:value="339330.74" table:style-name="ce18">
            <text:p><text:s text:c="2"/>339.330,74<text:s/></text:p>
          </table:table-cell>
          <table:table-cell office:value-type="float" office:value="348444.06" table:style-name="ce19">
            <text:p><text:s text:c="2"/>348.444,06<text:s/></text:p>
          </table:table-cell>
          <table:table-cell office:value-type="float" office:value="60723.98" table:style-name="ce18">
            <text:p><text:s text:c="2"/>60.723,9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1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ENSÃO ALIMENTÍCIA</text:p>
          </table:table-cell>
          <table:table-cell office:value-type="float" office:value="2428.8000000000002" table:style-name="ce37">
            <text:p><text:s text:c="2"/>2.428,80<text:s/></text:p>
          </table:table-cell>
          <table:table-cell office:value-type="string" table:style-name="ce38">
            <text:p>C</text:p>
          </table:table-cell>
          <table:table-cell office:value-type="float" office:value="10044.799999999999" table:style-name="ce39">
            <text:p><text:s text:c="2"/>10.044,80<text:s/></text:p>
          </table:table-cell>
          <table:table-cell office:value-type="float" office:value="8912.7999999999993" table:style-name="ce40">
            <text:p><text:s text:c="2"/>8.912,80<text:s/></text:p>
          </table:table-cell>
          <table:table-cell office:value-type="float" office:value="1296.8" table:style-name="ce39">
            <text:p><text:s text:c="2"/>1.296,8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1.01.11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LANOS DE PREVIDÊNCIA E ASSISTÊNCIA MÉDICA</text:p>
          </table:table-cell>
          <table:table-cell office:value-type="float" office:value="4350.82" table:style-name="ce16">
            <text:p><text:s text:c="2"/>4.350,82<text:s/></text:p>
          </table:table-cell>
          <table:table-cell office:value-type="string" table:style-name="ce17">
            <text:p>C</text:p>
          </table:table-cell>
          <table:table-cell office:value-type="float" office:value="28742.85" table:style-name="ce18">
            <text:p><text:s text:c="2"/>28.742,85<text:s/></text:p>
          </table:table-cell>
          <table:table-cell office:value-type="float" office:value="29558.9" table:style-name="ce19">
            <text:p><text:s text:c="2"/>29.558,90<text:s/></text:p>
          </table:table-cell>
          <table:table-cell office:value-type="float" office:value="5166.87" table:style-name="ce18">
            <text:p><text:s text:c="2"/>5.166,87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11.02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PERGS - Instituto de Previdencia do Estado do RS</text:p>
          </table:table-cell>
          <table:table-cell office:value-type="float" office:value="572.53" table:style-name="ce37">
            <text:p><text:s text:c="2"/>572,53<text:s/></text:p>
          </table:table-cell>
          <table:table-cell office:value-type="string" table:style-name="ce38">
            <text:p>C</text:p>
          </table:table-cell>
          <table:table-cell office:value-type="float" office:value="4330.96" table:style-name="ce39">
            <text:p><text:s text:c="2"/>4.330,96<text:s/></text:p>
          </table:table-cell>
          <table:table-cell office:value-type="float" office:value="4778.8500000000004" table:style-name="ce40">
            <text:p><text:s text:c="2"/>4.778,85<text:s/></text:p>
          </table:table-cell>
          <table:table-cell office:value-type="float" office:value="1020.42" table:style-name="ce39">
            <text:p><text:s text:c="2"/>1.020,4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11.03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lano de Saúde UNIMED</text:p>
          </table:table-cell>
          <table:table-cell office:value-type="float" office:value="3778.29" table:style-name="ce30">
            <text:p><text:s text:c="2"/>3.778,29<text:s/></text:p>
          </table:table-cell>
          <table:table-cell office:value-type="string" table:style-name="ce31">
            <text:p>C</text:p>
          </table:table-cell>
          <table:table-cell office:value-type="float" office:value="24411.89" table:style-name="ce32">
            <text:p><text:s text:c="2"/>24.411,89<text:s/></text:p>
          </table:table-cell>
          <table:table-cell office:value-type="float" office:value="24780.05" table:style-name="ce33">
            <text:p><text:s text:c="2"/>24.780,05<text:s/></text:p>
          </table:table-cell>
          <table:table-cell office:value-type="float" office:value="4146.45" table:style-name="ce32">
            <text:p><text:s text:c="2"/>4.146,45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8.1.01.13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RETENÇÕES - ENTIDADES REPRESENTATIVAS DE CLASSES</text:p>
          </table:table-cell>
          <table:table-cell office:value-type="float" office:value="1018.67" table:style-name="ce23">
            <text:p><text:s text:c="2"/>1.018,67<text:s/></text:p>
          </table:table-cell>
          <table:table-cell office:value-type="string" table:style-name="ce24">
            <text:p>C</text:p>
          </table:table-cell>
          <table:table-cell office:value-type="float" office:value="6577.9" table:style-name="ce25">
            <text:p><text:s text:c="2"/>6.577,90<text:s/></text:p>
          </table:table-cell>
          <table:table-cell office:value-type="float" office:value="6696.85" table:style-name="ce26">
            <text:p><text:s text:c="2"/>6.696,85<text:s/></text:p>
          </table:table-cell>
          <table:table-cell office:value-type="float" office:value="1137.6199999999999" table:style-name="ce25">
            <text:p><text:s text:c="2"/>1.137,62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13.01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ensalidade Sindical - SIMVA</text:p>
          </table:table-cell>
          <table:table-cell office:value-type="float" office:value="1018.67" table:style-name="ce30">
            <text:p><text:s text:c="2"/>1.018,67<text:s/></text:p>
          </table:table-cell>
          <table:table-cell office:value-type="string" table:style-name="ce31">
            <text:p>C</text:p>
          </table:table-cell>
          <table:table-cell office:value-type="float" office:value="6577.9" table:style-name="ce32">
            <text:p><text:s text:c="2"/>6.577,90<text:s/></text:p>
          </table:table-cell>
          <table:table-cell office:value-type="float" office:value="6696.85" table:style-name="ce33">
            <text:p><text:s text:c="2"/>6.696,85<text:s/></text:p>
          </table:table-cell>
          <table:table-cell office:value-type="float" office:value="1137.6199999999999" table:style-name="ce32">
            <text:p><text:s text:c="2"/>1.137,62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8.1.01.15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RETENÇÕES - EMPRÉSTIMOS E FINANCIAMENTOS</text:p>
          </table:table-cell>
          <table:table-cell office:value-type="float" office:value="40881.919999999998" table:style-name="ce23">
            <text:p><text:s text:c="2"/>40.881,92<text:s/></text:p>
          </table:table-cell>
          <table:table-cell office:value-type="string" table:style-name="ce24">
            <text:p>C</text:p>
          </table:table-cell>
          <table:table-cell office:value-type="float" office:value="269260.38" table:style-name="ce25">
            <text:p><text:s text:c="2"/>269.260,38<text:s/></text:p>
          </table:table-cell>
          <table:table-cell office:value-type="float" office:value="276686.37" table:style-name="ce26">
            <text:p><text:s text:c="2"/>276.686,37<text:s/></text:p>
          </table:table-cell>
          <table:table-cell office:value-type="float" office:value="48307.91" table:style-name="ce25">
            <text:p><text:s text:c="2"/>48.307,9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15.07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mprestimo Consignado B. Banrisul s.a.</text:p>
          </table:table-cell>
          <table:table-cell office:value-type="float" office:value="17438.240000000002" table:style-name="ce30">
            <text:p><text:s text:c="2"/>17.438,24<text:s/></text:p>
          </table:table-cell>
          <table:table-cell office:value-type="string" table:style-name="ce31">
            <text:p>C</text:p>
          </table:table-cell>
          <table:table-cell office:value-type="float" office:value="113583.92" table:style-name="ce32">
            <text:p><text:s text:c="2"/>113.583,92<text:s/></text:p>
          </table:table-cell>
          <table:table-cell office:value-type="float" office:value="112752.8" table:style-name="ce33">
            <text:p><text:s text:c="2"/>112.752,80<text:s/></text:p>
          </table:table-cell>
          <table:table-cell office:value-type="float" office:value="16607.12" table:style-name="ce32">
            <text:p><text:s text:c="2"/>16.607,12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15.08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mprestimo Consignado C.E.F.</text:p>
          </table:table-cell>
          <table:table-cell office:value-type="float" office:value="5767.97" table:style-name="ce37">
            <text:p><text:s text:c="2"/>5.767,97<text:s/></text:p>
          </table:table-cell>
          <table:table-cell office:value-type="string" table:style-name="ce38">
            <text:p>C</text:p>
          </table:table-cell>
          <table:table-cell office:value-type="float" office:value="40208.04" table:style-name="ce39">
            <text:p><text:s text:c="2"/>40.208,04<text:s/></text:p>
          </table:table-cell>
          <table:table-cell office:value-type="float" office:value="42839.05" table:style-name="ce40">
            <text:p><text:s text:c="2"/>42.839,05<text:s/></text:p>
          </table:table-cell>
          <table:table-cell office:value-type="float" office:value="8398.98" table:style-name="ce39">
            <text:p><text:s text:c="2"/>8.398,98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15.11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mpréstimo Consignado B. SICOOB</text:p>
          </table:table-cell>
          <table:table-cell office:value-type="float" office:value="10627.24" table:style-name="ce30">
            <text:p><text:s text:c="2"/>10.627,24<text:s/></text:p>
          </table:table-cell>
          <table:table-cell office:value-type="string" table:style-name="ce31">
            <text:p>C</text:p>
          </table:table-cell>
          <table:table-cell office:value-type="float" office:value="68258.52" table:style-name="ce32">
            <text:p><text:s text:c="2"/>68.258,52<text:s/></text:p>
          </table:table-cell>
          <table:table-cell office:value-type="float" office:value="70655.320000000007" table:style-name="ce33">
            <text:p><text:s text:c="2"/>70.655,32<text:s/></text:p>
          </table:table-cell>
          <table:table-cell office:value-type="float" office:value="13024.04" table:style-name="ce32">
            <text:p><text:s text:c="2"/>13.024,04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15.14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mpréstimo Consignado B Sicredi</text:p>
          </table:table-cell>
          <table:table-cell office:value-type="float" office:value="7048.47" table:style-name="ce37">
            <text:p><text:s text:c="2"/>7.048,47<text:s/></text:p>
          </table:table-cell>
          <table:table-cell office:value-type="string" table:style-name="ce38">
            <text:p>C</text:p>
          </table:table-cell>
          <table:table-cell office:value-type="float" office:value="47209.9" table:style-name="ce39">
            <text:p><text:s text:c="2"/>47.209,90<text:s/></text:p>
          </table:table-cell>
          <table:table-cell office:value-type="float" office:value="50439.199999999997" table:style-name="ce40">
            <text:p><text:s text:c="2"/>50.439,20<text:s/></text:p>
          </table:table-cell>
          <table:table-cell office:value-type="float" office:value="10277.77" table:style-name="ce39">
            <text:p><text:s text:c="2"/>10.277,77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1.01.17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RETENÇÃO RELATIVA A VALE ALIMENTAÇÃO</text:p>
          </table:table-cell>
          <table:table-cell office:value-type="float" office:value="235" table:style-name="ce16">
            <text:p><text:s text:c="2"/>235,00<text:s/></text:p>
          </table:table-cell>
          <table:table-cell office:value-type="string" table:style-name="ce17">
            <text:p>C</text:p>
          </table:table-cell>
          <table:table-cell office:value-type="float" office:value="1415" table:style-name="ce18">
            <text:p><text:s text:c="2"/>1.415,00<text:s/></text:p>
          </table:table-cell>
          <table:table-cell office:value-type="float" office:value="1415" table:style-name="ce19">
            <text:p><text:s text:c="2"/>1.415,00<text:s/></text:p>
          </table:table-cell>
          <table:table-cell office:value-type="float" office:value="235" table:style-name="ce18">
            <text:p><text:s text:c="2"/>235,00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17.05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etenção Vale Alimentação Servidores</text:p>
          </table:table-cell>
          <table:table-cell office:value-type="float" office:value="235" table:style-name="ce37">
            <text:p><text:s text:c="2"/>235,00<text:s/></text:p>
          </table:table-cell>
          <table:table-cell office:value-type="string" table:style-name="ce38">
            <text:p>C</text:p>
          </table:table-cell>
          <table:table-cell office:value-type="float" office:value="1415" table:style-name="ce39">
            <text:p><text:s text:c="2"/>1.415,00<text:s/></text:p>
          </table:table-cell>
          <table:table-cell office:value-type="float" office:value="1415" table:style-name="ce40">
            <text:p><text:s text:c="2"/>1.415,00<text:s/></text:p>
          </table:table-cell>
          <table:table-cell office:value-type="float" office:value="235" table:style-name="ce39">
            <text:p><text:s text:c="2"/>235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1.01.99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CONSIGNATÁRIOS</text:p>
          </table:table-cell>
          <table:table-cell office:value-type="float" office:value="2695.45" table:style-name="ce16">
            <text:p><text:s text:c="2"/>2.695,45<text:s/></text:p>
          </table:table-cell>
          <table:table-cell office:value-type="string" table:style-name="ce17">
            <text:p>C</text:p>
          </table:table-cell>
          <table:table-cell office:value-type="float" office:value="23289.81" table:style-name="ce18">
            <text:p><text:s text:c="2"/>23.289,81<text:s/></text:p>
          </table:table-cell>
          <table:table-cell office:value-type="float" office:value="25174.14" table:style-name="ce19">
            <text:p><text:s text:c="2"/>25.174,14<text:s/></text:p>
          </table:table-cell>
          <table:table-cell office:value-type="float" office:value="4579.78" table:style-name="ce18">
            <text:p><text:s text:c="2"/>4.579,7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99.05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permercado Kellermann</text:p>
          </table:table-cell>
          <table:table-cell office:value-type="float" office:value="781.94" table:style-name="ce37">
            <text:p><text:s text:c="2"/>781,94<text:s/></text:p>
          </table:table-cell>
          <table:table-cell office:value-type="string" table:style-name="ce38">
            <text:p>C</text:p>
          </table:table-cell>
          <table:table-cell office:value-type="float" office:value="2893.43" table:style-name="ce39">
            <text:p><text:s text:c="2"/>2.893,43<text:s/></text:p>
          </table:table-cell>
          <table:table-cell office:value-type="float" office:value="3402.04" table:style-name="ce40">
            <text:p><text:s text:c="2"/>3.402,04<text:s/></text:p>
          </table:table-cell>
          <table:table-cell office:value-type="float" office:value="1290.55" table:style-name="ce39">
            <text:p><text:s text:c="2"/>1.290,55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99.06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Livraria do Estudante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273.89999999999998" table:style-name="ce32">
            <text:p><text:s text:c="2"/>273,90<text:s/></text:p>
          </table:table-cell>
          <table:table-cell office:value-type="float" office:value="293.89" table:style-name="ce33">
            <text:p><text:s text:c="2"/>293,89<text:s/></text:p>
          </table:table-cell>
          <table:table-cell office:value-type="float" office:value="19.989999999999998" table:style-name="ce32">
            <text:p><text:s text:c="2"/>19,99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99.18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FARMACIA SAO JOAO COM.MED.BRAIR</text:p>
          </table:table-cell>
          <table:table-cell office:value-type="float" office:value="861.29" table:style-name="ce37">
            <text:p><text:s text:c="2"/>861,29<text:s/></text:p>
          </table:table-cell>
          <table:table-cell office:value-type="string" table:style-name="ce38">
            <text:p>C</text:p>
          </table:table-cell>
          <table:table-cell office:value-type="float" office:value="5869.22" table:style-name="ce39">
            <text:p><text:s text:c="2"/>5.869,22<text:s/></text:p>
          </table:table-cell>
          <table:table-cell office:value-type="float" office:value="6706.11" table:style-name="ce40">
            <text:p><text:s text:c="2"/>6.706,11<text:s/></text:p>
          </table:table-cell>
          <table:table-cell office:value-type="float" office:value="1698.18" table:style-name="ce39">
            <text:p><text:s text:c="2"/>1.698,18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99.19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OUTROS CONSIGNATARIOS</text:p>
          </table:table-cell>
          <table:table-cell office:value-type="float" office:value="471.16" table:style-name="ce30">
            <text:p><text:s text:c="2"/>471,16<text:s/></text:p>
          </table:table-cell>
          <table:table-cell office:value-type="string" table:style-name="ce31">
            <text:p>C</text:p>
          </table:table-cell>
          <table:table-cell office:value-type="float" office:value="1264.94" table:style-name="ce32">
            <text:p><text:s text:c="2"/>1.264,94<text:s/></text:p>
          </table:table-cell>
          <table:table-cell office:value-type="float" office:value="793.78" table:style-name="ce33">
            <text:p><text:s text:c="2"/>793,78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99.22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Farmacia Beladona</text:p>
          </table:table-cell>
          <table:table-cell office:value-type="float" office:value="149" table:style-name="ce37">
            <text:p><text:s text:c="2"/>149,00<text:s/></text:p>
          </table:table-cell>
          <table:table-cell office:value-type="string" table:style-name="ce38">
            <text:p>C</text:p>
          </table:table-cell>
          <table:table-cell office:value-type="float" office:value="956.1" table:style-name="ce39">
            <text:p><text:s text:c="2"/>956,10<text:s/></text:p>
          </table:table-cell>
          <table:table-cell office:value-type="float" office:value="1091.0999999999999" table:style-name="ce40">
            <text:p><text:s text:c="2"/>1.091,10<text:s/></text:p>
          </table:table-cell>
          <table:table-cell office:value-type="float" office:value="284" table:style-name="ce39">
            <text:p><text:s text:c="2"/>284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99.25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armacia E.B. Boeira</text:p>
          </table:table-cell>
          <table:table-cell office:value-type="float" office:value="130.07" table:style-name="ce30">
            <text:p><text:s text:c="2"/>130,07<text:s/></text:p>
          </table:table-cell>
          <table:table-cell office:value-type="string" table:style-name="ce31">
            <text:p>C</text:p>
          </table:table-cell>
          <table:table-cell office:value-type="float" office:value="1322.58" table:style-name="ce32">
            <text:p><text:s text:c="2"/>1.322,58<text:s/></text:p>
          </table:table-cell>
          <table:table-cell office:value-type="float" office:value="1580.55" table:style-name="ce33">
            <text:p><text:s text:c="2"/>1.580,55<text:s/></text:p>
          </table:table-cell>
          <table:table-cell office:value-type="float" office:value="388.04" table:style-name="ce32">
            <text:p><text:s text:c="2"/>388,04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99.28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Vale Gás Simva</text:p>
          </table:table-cell>
          <table:table-cell office:value-type="float" office:value="234" table:style-name="ce37">
            <text:p><text:s text:c="2"/>234,00<text:s/></text:p>
          </table:table-cell>
          <table:table-cell office:value-type="string" table:style-name="ce38">
            <text:p>C</text:p>
          </table:table-cell>
          <table:table-cell office:value-type="float" office:value="1412.5" table:style-name="ce39">
            <text:p><text:s text:c="2"/>1.412,50<text:s/></text:p>
          </table:table-cell>
          <table:table-cell office:value-type="float" office:value="1298.5" table:style-name="ce40">
            <text:p><text:s text:c="2"/>1.298,50<text:s/></text:p>
          </table:table-cell>
          <table:table-cell office:value-type="float" office:value="120" table:style-name="ce39">
            <text:p><text:s text:c="2"/>120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1.01.99.33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armácia Farma &amp; Farma</text:p>
          </table:table-cell>
          <table:table-cell office:value-type="float" office:value="67.989999999999995" table:style-name="ce30">
            <text:p><text:s text:c="2"/>67,99<text:s/></text:p>
          </table:table-cell>
          <table:table-cell office:value-type="string" table:style-name="ce31">
            <text:p>C</text:p>
          </table:table-cell>
          <table:table-cell office:value-type="float" office:value="2382.2800000000002" table:style-name="ce32">
            <text:p><text:s text:c="2"/>2.382,28<text:s/></text:p>
          </table:table-cell>
          <table:table-cell office:value-type="float" office:value="2550.21" table:style-name="ce33">
            <text:p><text:s text:c="2"/>2.550,21<text:s/></text:p>
          </table:table-cell>
          <table:table-cell office:value-type="float" office:value="235.92" table:style-name="ce32">
            <text:p><text:s text:c="2"/>235,92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1.01.99.38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permercado Petrópoli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6914.86" table:style-name="ce39">
            <text:p><text:s text:c="2"/>6.914,86<text:s/></text:p>
          </table:table-cell>
          <table:table-cell office:value-type="float" office:value="7457.96" table:style-name="ce40">
            <text:p><text:s text:c="2"/>7.457,96<text:s/></text:p>
          </table:table-cell>
          <table:table-cell office:value-type="float" office:value="543.1" table:style-name="ce39">
            <text:p><text:s text:c="2"/>543,1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ALORES RESTITUÍVEIS - INTRA OFSS</text:p>
          </table:table-cell>
          <table:table-cell office:value-type="float" office:value="46362.879999999997" table:style-name="ce16">
            <text:p><text:s text:c="2"/>46.362,88<text:s/></text:p>
          </table:table-cell>
          <table:table-cell office:value-type="string" table:style-name="ce17">
            <text:p>C</text:p>
          </table:table-cell>
          <table:table-cell office:value-type="float" office:value="286591.93" table:style-name="ce18">
            <text:p><text:s text:c="2"/>286.591,93<text:s/></text:p>
          </table:table-cell>
          <table:table-cell office:value-type="float" office:value="289622.23" table:style-name="ce19">
            <text:p><text:s text:c="2"/>289.622,23<text:s/></text:p>
          </table:table-cell>
          <table:table-cell office:value-type="float" office:value="49393.18" table:style-name="ce18">
            <text:p><text:s text:c="2"/>49.393,1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8.2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SIGNAÇÕES</text:p>
          </table:table-cell>
          <table:table-cell office:value-type="float" office:value="46362.879999999997" table:style-name="ce23">
            <text:p><text:s text:c="2"/>46.362,88<text:s/></text:p>
          </table:table-cell>
          <table:table-cell office:value-type="string" table:style-name="ce24">
            <text:p>C</text:p>
          </table:table-cell>
          <table:table-cell office:value-type="float" office:value="286591.93" table:style-name="ce25">
            <text:p><text:s text:c="2"/>286.591,93<text:s/></text:p>
          </table:table-cell>
          <table:table-cell office:value-type="float" office:value="289622.23" table:style-name="ce26">
            <text:p><text:s text:c="2"/>289.622,23<text:s/></text:p>
          </table:table-cell>
          <table:table-cell office:value-type="float" office:value="49393.18" table:style-name="ce25">
            <text:p><text:s text:c="2"/>49.393,18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2.01.04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IMPOSTO SOBRE A RENDA RETIDO NA FONTE - IRRF</text:p>
          </table:table-cell>
          <table:table-cell office:value-type="float" office:value="45954" table:style-name="ce30">
            <text:p><text:s text:c="2"/>45.954,00<text:s/></text:p>
          </table:table-cell>
          <table:table-cell office:value-type="string" table:style-name="ce31">
            <text:p>C</text:p>
          </table:table-cell>
          <table:table-cell office:value-type="float" office:value="284322.12" table:style-name="ce32">
            <text:p><text:s text:c="2"/>284.322,12<text:s/></text:p>
          </table:table-cell>
          <table:table-cell office:value-type="float" office:value="287403.90000000002" table:style-name="ce33">
            <text:p><text:s text:c="2"/>287.403,90<text:s/></text:p>
          </table:table-cell>
          <table:table-cell office:value-type="float" office:value="49035.78" table:style-name="ce32">
            <text:p><text:s text:c="2"/>49.035,78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2.01.08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SS</text:p>
          </table:table-cell>
          <table:table-cell office:value-type="float" office:value="408.88" table:style-name="ce37">
            <text:p><text:s text:c="2"/>408,88<text:s/></text:p>
          </table:table-cell>
          <table:table-cell office:value-type="string" table:style-name="ce38">
            <text:p>C</text:p>
          </table:table-cell>
          <table:table-cell office:value-type="float" office:value="2269.81" table:style-name="ce39">
            <text:p><text:s text:c="2"/>2.269,81<text:s/></text:p>
          </table:table-cell>
          <table:table-cell office:value-type="float" office:value="2218.33" table:style-name="ce40">
            <text:p><text:s text:c="2"/>2.218,33<text:s/></text:p>
          </table:table-cell>
          <table:table-cell office:value-type="float" office:value="357.4" table:style-name="ce39">
            <text:p><text:s text:c="2"/>357,4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3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ALORES RESTITUÍVEIS - INTER OFSS - UNIÃO</text:p>
          </table:table-cell>
          <table:table-cell office:value-type="float" office:value="40994.57" table:style-name="ce16">
            <text:p><text:s text:c="2"/>40.994,57<text:s/></text:p>
          </table:table-cell>
          <table:table-cell office:value-type="string" table:style-name="ce17">
            <text:p>C</text:p>
          </table:table-cell>
          <table:table-cell office:value-type="float" office:value="275607.75" table:style-name="ce18">
            <text:p><text:s text:c="2"/>275.607,75<text:s/></text:p>
          </table:table-cell>
          <table:table-cell office:value-type="float" office:value="277261.3" table:style-name="ce19">
            <text:p><text:s text:c="2"/>277.261,30<text:s/></text:p>
          </table:table-cell>
          <table:table-cell office:value-type="float" office:value="42648.12" table:style-name="ce18">
            <text:p><text:s text:c="2"/>42.648,12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8.3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SIGNAÇÕES</text:p>
          </table:table-cell>
          <table:table-cell office:value-type="float" office:value="40994.57" table:style-name="ce23">
            <text:p><text:s text:c="2"/>40.994,57<text:s/></text:p>
          </table:table-cell>
          <table:table-cell office:value-type="string" table:style-name="ce24">
            <text:p>C</text:p>
          </table:table-cell>
          <table:table-cell office:value-type="float" office:value="275607.75" table:style-name="ce25">
            <text:p><text:s text:c="2"/>275.607,75<text:s/></text:p>
          </table:table-cell>
          <table:table-cell office:value-type="float" office:value="277261.3" table:style-name="ce26">
            <text:p><text:s text:c="2"/>277.261,30<text:s/></text:p>
          </table:table-cell>
          <table:table-cell office:value-type="float" office:value="42648.12" table:style-name="ce25">
            <text:p><text:s text:c="2"/>42.648,12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3.01.02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IBUIÇÃO AO RGPS</text:p>
          </table:table-cell>
          <table:table-cell office:value-type="float" office:value="40994.57" table:style-name="ce16">
            <text:p><text:s text:c="2"/>40.994,57<text:s/></text:p>
          </table:table-cell>
          <table:table-cell office:value-type="string" table:style-name="ce17">
            <text:p>C</text:p>
          </table:table-cell>
          <table:table-cell office:value-type="float" office:value="256707.21" table:style-name="ce18">
            <text:p><text:s text:c="2"/>256.707,21<text:s/></text:p>
          </table:table-cell>
          <table:table-cell office:value-type="float" office:value="258360.76" table:style-name="ce19">
            <text:p><text:s text:c="2"/>258.360,76<text:s/></text:p>
          </table:table-cell>
          <table:table-cell office:value-type="float" office:value="42648.12" table:style-name="ce18">
            <text:p><text:s text:c="2"/>42.648,12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3.01.02.01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NSS desc. s/ Folha de Pagamento</text:p>
          </table:table-cell>
          <table:table-cell office:value-type="float" office:value="39367.230000000003" table:style-name="ce37">
            <text:p><text:s text:c="2"/>39.367,23<text:s/></text:p>
          </table:table-cell>
          <table:table-cell office:value-type="string" table:style-name="ce38">
            <text:p>C</text:p>
          </table:table-cell>
          <table:table-cell office:value-type="float" office:value="247817.59" table:style-name="ce39">
            <text:p><text:s text:c="2"/>247.817,59<text:s/></text:p>
          </table:table-cell>
          <table:table-cell office:value-type="float" office:value="249833.38" table:style-name="ce40">
            <text:p><text:s text:c="2"/>249.833,38<text:s/></text:p>
          </table:table-cell>
          <table:table-cell office:value-type="float" office:value="41383.019999999997" table:style-name="ce39">
            <text:p><text:s text:c="2"/>41.383,0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8.3.01.02.02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INSS desc. s/ Serviços de Terceiros PF</text:p>
          </table:table-cell>
          <table:table-cell office:value-type="float" office:value="364.12" table:style-name="ce30">
            <text:p><text:s text:c="2"/>364,12<text:s/></text:p>
          </table:table-cell>
          <table:table-cell office:value-type="string" table:style-name="ce31">
            <text:p>C</text:p>
          </table:table-cell>
          <table:table-cell office:value-type="float" office:value="1310.3" table:style-name="ce32">
            <text:p><text:s text:c="2"/>1.310,30<text:s/></text:p>
          </table:table-cell>
          <table:table-cell office:value-type="float" office:value="948.06" table:style-name="ce33">
            <text:p><text:s text:c="2"/>948,06<text:s/></text:p>
          </table:table-cell>
          <table:table-cell office:value-type="float" office:value="1.88" table:style-name="ce32">
            <text:p><text:s text:c="2"/>1,88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3.01.02.03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NSS desc. s/Serviços de Terceiros PJ</text:p>
          </table:table-cell>
          <table:table-cell office:value-type="float" office:value="1263.22" table:style-name="ce37">
            <text:p><text:s text:c="2"/>1.263,22<text:s/></text:p>
          </table:table-cell>
          <table:table-cell office:value-type="string" table:style-name="ce38">
            <text:p>C</text:p>
          </table:table-cell>
          <table:table-cell office:value-type="float" office:value="7579.32" table:style-name="ce39">
            <text:p><text:s text:c="2"/>7.579,32<text:s/></text:p>
          </table:table-cell>
          <table:table-cell office:value-type="float" office:value="7579.32" table:style-name="ce40">
            <text:p><text:s text:c="2"/>7.579,32<text:s/></text:p>
          </table:table-cell>
          <table:table-cell office:value-type="float" office:value="1263.22" table:style-name="ce39">
            <text:p><text:s text:c="2"/>1.263,2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8.3.01.04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MPOSTO SOBRE A RENDA RETIDO NA FONTE - IRRF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8900.54" table:style-name="ce18">
            <text:p><text:s text:c="2"/>18.900,54<text:s/></text:p>
          </table:table-cell>
          <table:table-cell office:value-type="float" office:value="18900.54" table:style-name="ce19">
            <text:p><text:s text:c="2"/>18.900,54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8.3.01.04.02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RRF s/ Serviços Terceiros PJ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8900.54" table:style-name="ce39">
            <text:p><text:s text:c="2"/>18.900,54<text:s/></text:p>
          </table:table-cell>
          <table:table-cell office:value-type="float" office:value="18900.54" table:style-name="ce40">
            <text:p><text:s text:c="2"/>18.900,54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9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AS OBRIGAÇÕES A CURTO PRAZO</text:p>
          </table:table-cell>
          <table:table-cell office:value-type="float" office:value="76503.679999999993" table:style-name="ce16">
            <text:p><text:s text:c="2"/>76.503,68<text:s/></text:p>
          </table:table-cell>
          <table:table-cell office:value-type="string" table:style-name="ce17">
            <text:p>C</text:p>
          </table:table-cell>
          <table:table-cell office:value-type="float" office:value="159721.22" table:style-name="ce18">
            <text:p><text:s text:c="2"/>159.721,22<text:s/></text:p>
          </table:table-cell>
          <table:table-cell office:value-type="float" office:value="83217.539999999994" table:style-name="ce19">
            <text:p><text:s text:c="2"/>83.217,54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9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AS OBRIGAÇÕES A CURTO PRAZO - CONSOLIDAÇÃO</text:p>
          </table:table-cell>
          <table:table-cell office:value-type="float" office:value="13101.38" table:style-name="ce23">
            <text:p><text:s text:c="2"/>13.101,38<text:s/></text:p>
          </table:table-cell>
          <table:table-cell office:value-type="string" table:style-name="ce24">
            <text:p>C</text:p>
          </table:table-cell>
          <table:table-cell office:value-type="float" office:value="32916.620000000003" table:style-name="ce25">
            <text:p><text:s text:c="2"/>32.916,62<text:s/></text:p>
          </table:table-cell>
          <table:table-cell office:value-type="float" office:value="19815.240000000002" table:style-name="ce26">
            <text:p><text:s text:c="2"/>19.815,24<text:s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9.1.01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DENIZAÇÕES E RESTITUIÇÕES</text:p>
          </table:table-cell>
          <table:table-cell office:value-type="float" office:value="13101.38" table:style-name="ce16">
            <text:p><text:s text:c="2"/>13.101,38<text:s/></text:p>
          </table:table-cell>
          <table:table-cell office:value-type="string" table:style-name="ce17">
            <text:p>C</text:p>
          </table:table-cell>
          <table:table-cell office:value-type="float" office:value="23570.7" table:style-name="ce18">
            <text:p><text:s text:c="2"/>23.570,70<text:s/></text:p>
          </table:table-cell>
          <table:table-cell office:value-type="float" office:value="10469.32" table:style-name="ce19">
            <text:p><text:s text:c="2"/>10.469,32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9.1.01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NDENIZAÇÕES A SERVIDORES</text:p>
          </table:table-cell>
          <table:table-cell office:value-type="float" office:value="13101.38" table:style-name="ce37">
            <text:p><text:s text:c="2"/>13.101,38<text:s/></text:p>
          </table:table-cell>
          <table:table-cell office:value-type="string" table:style-name="ce38">
            <text:p>C</text:p>
          </table:table-cell>
          <table:table-cell office:value-type="float" office:value="17572.2" table:style-name="ce39">
            <text:p><text:s text:c="2"/>17.572,20<text:s/></text:p>
          </table:table-cell>
          <table:table-cell office:value-type="float" office:value="4470.82" table:style-name="ce40">
            <text:p><text:s text:c="2"/>4.470,82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9.1.01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INDENIZAÇÕES E RESTITUIÇÕES DIVERSA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5998.5" table:style-name="ce32">
            <text:p><text:s text:c="2"/>5.998,50<text:s/></text:p>
          </table:table-cell>
          <table:table-cell office:value-type="float" office:value="5998.5" table:style-name="ce33">
            <text:p><text:s text:c="2"/>5.998,50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1.8.9.1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DIÁRIAS A PAG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9345.92" table:style-name="ce39">
            <text:p><text:s text:c="2"/>9.345,92<text:s/></text:p>
          </table:table-cell>
          <table:table-cell office:value-type="float" office:value="9345.92" table:style-name="ce40">
            <text:p><text:s text:c="2"/>9.345,92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1.8.9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AS OBRIGAÇÕES A CURTO PRAZO-INTRA OFSS</text:p>
          </table:table-cell>
          <table:table-cell office:value-type="float" office:value="63402.3" table:style-name="ce16">
            <text:p><text:s text:c="2"/>63.402,30<text:s/></text:p>
          </table:table-cell>
          <table:table-cell office:value-type="string" table:style-name="ce17">
            <text:p>C</text:p>
          </table:table-cell>
          <table:table-cell office:value-type="float" office:value="126804.6" table:style-name="ce18">
            <text:p><text:s text:c="2"/>126.804,60<text:s/></text:p>
          </table:table-cell>
          <table:table-cell office:value-type="float" office:value="63402.3" table:style-name="ce19">
            <text:p><text:s text:c="2"/>63.402,30<text:s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1.8.9.2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INDENIZAÇÕES E RESTITUIÇÕES - INTRA OFSS</text:p>
          </table:table-cell>
          <table:table-cell office:value-type="float" office:value="63402.3" table:style-name="ce23">
            <text:p><text:s text:c="2"/>63.402,30<text:s/></text:p>
          </table:table-cell>
          <table:table-cell office:value-type="string" table:style-name="ce24">
            <text:p>C</text:p>
          </table:table-cell>
          <table:table-cell office:value-type="float" office:value="126804.6" table:style-name="ce25">
            <text:p><text:s text:c="2"/>126.804,60<text:s/></text:p>
          </table:table-cell>
          <table:table-cell office:value-type="float" office:value="63402.3" table:style-name="ce26">
            <text:p><text:s text:c="2"/>63.402,30<text:s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1.8.9.2.01.07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ALDOS DE DUODÉCIMOS A DEVOLVER</text:p>
          </table:table-cell>
          <table:table-cell office:value-type="float" office:value="63402.3" table:style-name="ce30">
            <text:p><text:s text:c="2"/>63.402,30<text:s/></text:p>
          </table:table-cell>
          <table:table-cell office:value-type="string" table:style-name="ce31">
            <text:p>C</text:p>
          </table:table-cell>
          <table:table-cell office:value-type="float" office:value="126804.6" table:style-name="ce32">
            <text:p><text:s text:c="2"/>126.804,60<text:s/></text:p>
          </table:table-cell>
          <table:table-cell office:value-type="float" office:value="63402.3" table:style-name="ce33">
            <text:p><text:s text:c="2"/>63.402,30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3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ATRIMÔNIO LIQUIDO</text:p>
          </table:table-cell>
          <table:table-cell office:value-type="float" office:value="4779823.87" table:style-name="ce23">
            <text:p><text:s text:c="2"/>4.779.823,87<text:s/></text:p>
          </table:table-cell>
          <table:table-cell office:value-type="string" table:style-name="ce24">
            <text:p>C</text:p>
          </table:table-cell>
          <table:table-cell office:value-type="float" office:value="16164001.369999999" table:style-name="ce25">
            <text:p><text:s text:c="2"/>16.164.001,37<text:s/></text:p>
          </table:table-cell>
          <table:table-cell office:value-type="float" office:value="16164001.369999999" table:style-name="ce26">
            <text:p><text:s text:c="2"/>16.164.001,37<text:s/></text:p>
          </table:table-cell>
          <table:table-cell office:value-type="float" office:value="4779823.87" table:style-name="ce25">
            <text:p><text:s text:c="2"/>4.779.823,8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3.7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RESULTADOS ACUMULADOS</text:p>
          </table:table-cell>
          <table:table-cell office:value-type="float" office:value="4779823.87" table:style-name="ce16">
            <text:p><text:s text:c="2"/>4.779.823,87<text:s/></text:p>
          </table:table-cell>
          <table:table-cell office:value-type="string" table:style-name="ce17">
            <text:p>C</text:p>
          </table:table-cell>
          <table:table-cell office:value-type="float" office:value="16164001.369999999" table:style-name="ce18">
            <text:p><text:s text:c="2"/>16.164.001,37<text:s/></text:p>
          </table:table-cell>
          <table:table-cell office:value-type="float" office:value="16164001.369999999" table:style-name="ce19">
            <text:p><text:s text:c="2"/>16.164.001,37<text:s/></text:p>
          </table:table-cell>
          <table:table-cell office:value-type="float" office:value="4779823.87" table:style-name="ce18">
            <text:p><text:s text:c="2"/>4.779.823,87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3.7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UPERÁVITS OU DÉFICITS ACUMULADOS</text:p>
          </table:table-cell>
          <table:table-cell office:value-type="float" office:value="4779823.87" table:style-name="ce23">
            <text:p><text:s text:c="2"/>4.779.823,87<text:s/></text:p>
          </table:table-cell>
          <table:table-cell office:value-type="string" table:style-name="ce24">
            <text:p>C</text:p>
          </table:table-cell>
          <table:table-cell office:value-type="float" office:value="16164001.369999999" table:style-name="ce25">
            <text:p><text:s text:c="2"/>16.164.001,37<text:s/></text:p>
          </table:table-cell>
          <table:table-cell office:value-type="float" office:value="16164001.369999999" table:style-name="ce26">
            <text:p><text:s text:c="2"/>16.164.001,37<text:s/></text:p>
          </table:table-cell>
          <table:table-cell office:value-type="float" office:value="4779823.87" table:style-name="ce25">
            <text:p><text:s text:c="2"/>4.779.823,8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3.7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SUPERÁVITS OU DÉFICITS ACUMULADOS - CONSOLIDAÇÃO</text:p>
          </table:table-cell>
          <table:table-cell office:value-type="float" office:value="34821503.030000001" table:style-name="ce16">
            <text:p><text:s text:c="2"/>34.821.503,03<text:s/></text:p>
          </table:table-cell>
          <table:table-cell office:value-type="string" table:style-name="ce17">
            <text:p>D</text:p>
          </table:table-cell>
          <table:table-cell office:value-type="float" office:value="7297304.2300000004" table:style-name="ce18">
            <text:p><text:s text:c="2"/>7.297.304,23<text:s/></text:p>
          </table:table-cell>
          <table:table-cell office:value-type="float" office:value="7297304.2300000004" table:style-name="ce19">
            <text:p><text:s text:c="2"/>7.297.304,23<text:s/></text:p>
          </table:table-cell>
          <table:table-cell office:value-type="float" office:value="34821503.030000001" table:style-name="ce18">
            <text:p><text:s text:c="2"/>34.821.503,0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3.7.1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PERÁVITS OU DÉFICITS DO EXERCÍCIO</text:p>
          </table:table-cell>
          <table:table-cell office:value-type="float" office:value="7297304.2300000004" table:style-name="ce37">
            <text:p><text:s text:c="2"/>7.297.304,23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7297304.2300000004" table:style-name="ce40">
            <text:p><text:s text:c="2"/>7.297.304,23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3.7.1.1.0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UPERÁVITS OU DÉFICITS DE EXERCÍCIOS ANTERIORES</text:p>
          </table:table-cell>
          <table:table-cell office:value-type="float" office:value="27524198.800000001" table:style-name="ce30">
            <text:p><text:s text:c="2"/>27.524.198,80<text:s/></text:p>
          </table:table-cell>
          <table:table-cell office:value-type="string" table:style-name="ce31">
            <text:p>D</text:p>
          </table:table-cell>
          <table:table-cell office:value-type="float" office:value="7297304.2300000004" table:style-name="ce32">
            <text:p><text:s text:c="2"/>7.297.304,23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34821503.030000001" table:style-name="ce32">
            <text:p><text:s text:c="2"/>34.821.503,03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2.3.7.1.2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UPERÁVITS OU DÉFICITS ACUMULADOS - INTRA OFSS</text:p>
          </table:table-cell>
          <table:table-cell office:value-type="float" office:value="44958647.740000002" table:style-name="ce23">
            <text:p><text:s text:c="2"/>44.958.647,74<text:s/></text:p>
          </table:table-cell>
          <table:table-cell office:value-type="string" table:style-name="ce24">
            <text:p>C</text:p>
          </table:table-cell>
          <table:table-cell office:value-type="float" office:value="8108240.6600000001" table:style-name="ce25">
            <text:p><text:s text:c="2"/>8.108.240,66<text:s/></text:p>
          </table:table-cell>
          <table:table-cell office:value-type="float" office:value="8108240.6600000001" table:style-name="ce26">
            <text:p><text:s text:c="2"/>8.108.240,66<text:s/></text:p>
          </table:table-cell>
          <table:table-cell office:value-type="float" office:value="44958647.740000002" table:style-name="ce25">
            <text:p><text:s text:c="2"/>44.958.647,74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3.7.1.2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UPERÁVITS OU DÉFICITS DO EXERCÍCIO</text:p>
          </table:table-cell>
          <table:table-cell office:value-type="float" office:value="8108240.6600000001" table:style-name="ce30">
            <text:p><text:s text:c="2"/>8.108.240,66<text:s/></text:p>
          </table:table-cell>
          <table:table-cell office:value-type="string" table:style-name="ce31">
            <text:p>C</text:p>
          </table:table-cell>
          <table:table-cell office:value-type="float" office:value="8108240.6600000001" table:style-name="ce32">
            <text:p><text:s text:c="2"/>8.108.240,66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3.7.1.2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PERÁVITS OU DÉFICITS DE EXERCÍCIOS ANTERIORES</text:p>
          </table:table-cell>
          <table:table-cell office:value-type="float" office:value="36850407.079999998" table:style-name="ce37">
            <text:p><text:s text:c="2"/>36.850.407,08<text:s/></text:p>
          </table:table-cell>
          <table:table-cell office:value-type="string" table:style-name="ce38">
            <text:p>C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8108240.6600000001" table:style-name="ce40">
            <text:p><text:s text:c="2"/>8.108.240,66<text:s/></text:p>
          </table:table-cell>
          <table:table-cell office:value-type="float" office:value="44958647.740000002" table:style-name="ce39">
            <text:p><text:s text:c="2"/>44.958.647,74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2.3.7.1.3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SUPERÁVITS OU DÉFICITS ACUMULADOS - INTER OFSS - UNIÃO</text:p>
          </table:table-cell>
          <table:table-cell office:value-type="float" office:value="5357320.84" table:style-name="ce16">
            <text:p><text:s text:c="2"/>5.357.320,84<text:s/></text:p>
          </table:table-cell>
          <table:table-cell office:value-type="string" table:style-name="ce17">
            <text:p>D</text:p>
          </table:table-cell>
          <table:table-cell office:value-type="float" office:value="758456.48" table:style-name="ce18">
            <text:p><text:s text:c="2"/>758.456,48<text:s/></text:p>
          </table:table-cell>
          <table:table-cell office:value-type="float" office:value="758456.48" table:style-name="ce19">
            <text:p><text:s text:c="2"/>758.456,48<text:s/></text:p>
          </table:table-cell>
          <table:table-cell office:value-type="float" office:value="5357320.84" table:style-name="ce18">
            <text:p><text:s text:c="2"/>5.357.320,84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2.3.7.1.3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PERÁVITS OU DÉFICITS DO EXERCÍCIO</text:p>
          </table:table-cell>
          <table:table-cell office:value-type="float" office:value="758456.48" table:style-name="ce37">
            <text:p><text:s text:c="2"/>758.456,48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758456.48" table:style-name="ce40">
            <text:p><text:s text:c="2"/>758.456,48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2.3.7.1.3.0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UPERÁVITS OU DÉFICITS DE EXERCÍCIOS ANTERIORES</text:p>
          </table:table-cell>
          <table:table-cell office:value-type="float" office:value="4598864.3600000003" table:style-name="ce30">
            <text:p><text:s text:c="2"/>4.598.864,36<text:s/></text:p>
          </table:table-cell>
          <table:table-cell office:value-type="string" table:style-name="ce31">
            <text:p>D</text:p>
          </table:table-cell>
          <table:table-cell office:value-type="float" office:value="758456.48" table:style-name="ce32">
            <text:p><text:s text:c="2"/>758.456,48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5357320.84" table:style-name="ce32">
            <text:p><text:s text:c="2"/>5.357.320,84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0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VARIAÇÃO PATRIMONIAL DIMINUTIV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851929.84" table:style-name="ce25">
            <text:p><text:s text:c="2"/>4.851.929,84<text:s/></text:p>
          </table:table-cell>
          <table:table-cell office:value-type="float" office:value="446052.98" table:style-name="ce26">
            <text:p><text:s text:c="2"/>446.052,98<text:s/></text:p>
          </table:table-cell>
          <table:table-cell office:value-type="float" office:value="4405876.8600000003" table:style-name="ce25">
            <text:p><text:s text:c="2"/>4.405.876,86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ESSOAL E ENCARGO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399274.07" table:style-name="ce18">
            <text:p><text:s text:c="2"/>4.399.274,07<text:s/></text:p>
          </table:table-cell>
          <table:table-cell office:value-type="float" office:value="438689.36" table:style-name="ce19">
            <text:p><text:s text:c="2"/>438.689,36<text:s/></text:p>
          </table:table-cell>
          <table:table-cell office:value-type="float" office:value="3960584.71" table:style-name="ce18">
            <text:p><text:s text:c="2"/>3.960.584,7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1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REMUNERAÇÃO A PESSOAL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3553131.2" table:style-name="ce25">
            <text:p><text:s text:c="2"/>3.553.131,20<text:s/></text:p>
          </table:table-cell>
          <table:table-cell office:value-type="float" office:value="407152.64000000001" table:style-name="ce26">
            <text:p><text:s text:c="2"/>407.152,64<text:s/></text:p>
          </table:table-cell>
          <table:table-cell office:value-type="float" office:value="3145978.56" table:style-name="ce25">
            <text:p><text:s text:c="2"/>3.145.978,56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1.2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REMUNERAÇÃO A PESSOAL ATIVO CIVIL - ABRANGIDOS PELO RGP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3553131.2" table:style-name="ce18">
            <text:p><text:s text:c="2"/>3.553.131,20<text:s/></text:p>
          </table:table-cell>
          <table:table-cell office:value-type="float" office:value="407152.64000000001" table:style-name="ce19">
            <text:p><text:s text:c="2"/>407.152,64<text:s/></text:p>
          </table:table-cell>
          <table:table-cell office:value-type="float" office:value="3145978.56" table:style-name="ce18">
            <text:p><text:s text:c="2"/>3.145.978,56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1.2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REMUNERAÇÃO A PESSOAL ATIVO CIVIL - ABRANGIDOS PELO RGP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3553131.2" table:style-name="ce25">
            <text:p><text:s text:c="2"/>3.553.131,20<text:s/></text:p>
          </table:table-cell>
          <table:table-cell office:value-type="float" office:value="407152.64000000001" table:style-name="ce26">
            <text:p><text:s text:c="2"/>407.152,64<text:s/></text:p>
          </table:table-cell>
          <table:table-cell office:value-type="float" office:value="3145978.56" table:style-name="ce25">
            <text:p><text:s text:c="2"/>3.145.978,56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1.2.1.01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ENCIMENTOS E VANTAGENS FIXAS - PESSOAL CIVIL - RGP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3543681.62" table:style-name="ce18">
            <text:p><text:s text:c="2"/>3.543.681,62<text:s/></text:p>
          </table:table-cell>
          <table:table-cell office:value-type="float" office:value="407152.64000000001" table:style-name="ce19">
            <text:p><text:s text:c="2"/>407.152,64<text:s/></text:p>
          </table:table-cell>
          <table:table-cell office:value-type="float" office:value="3136528.98" table:style-name="ce18">
            <text:p><text:s text:c="2"/>3.136.528,98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1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VENCIMENTOS E SALÁRI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619725.59" table:style-name="ce39">
            <text:p><text:s text:c="2"/>1.619.725,59<text:s/></text:p>
          </table:table-cell>
          <table:table-cell office:value-type="float" office:value="106775.61" table:style-name="ce40">
            <text:p><text:s text:c="2"/>106.775,61<text:s/></text:p>
          </table:table-cell>
          <table:table-cell office:value-type="float" office:value="1512949.98" table:style-name="ce39">
            <text:p><text:s text:c="2"/>1.512.949,98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1.2.1.01.14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GRATIFICAÇÃO POR EXERCÍCIO DE CARG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5810.95" table:style-name="ce32">
            <text:p><text:s text:c="2"/>15.810,95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5810.95" table:style-name="ce32">
            <text:p><text:s text:c="2"/>15.810,95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1.16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GRATIFICAÇÃO POR EXERCÍCIO DE FUNÇÕ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36736.58" table:style-name="ce39">
            <text:p><text:s text:c="2"/>36.736,58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36736.58" table:style-name="ce39">
            <text:p><text:s text:c="2"/>36.736,58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1.2.1.01.18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GRATIFICAÇÃO DE TEMPO DE <text:s/>SERVIÇ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10409.7" table:style-name="ce32">
            <text:p><text:s text:c="2"/>110.409,7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10409.7" table:style-name="ce32">
            <text:p><text:s text:c="2"/>110.409,7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1.2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13º SALÁRI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74409.84999999998" table:style-name="ce39">
            <text:p><text:s text:c="2"/>274.409,85<text:s/></text:p>
          </table:table-cell>
          <table:table-cell office:value-type="float" office:value="137634.71" table:style-name="ce40">
            <text:p><text:s text:c="2"/>137.634,71<text:s/></text:p>
          </table:table-cell>
          <table:table-cell office:value-type="float" office:value="136775.14000000001" table:style-name="ce39">
            <text:p><text:s text:c="2"/>136.775,14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1.2.1.01.23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ÉRIAS - ABONO PECUNIÁRI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5610.9" table:style-name="ce32">
            <text:p><text:s text:c="2"/>5.610,9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5610.9" table:style-name="ce32">
            <text:p><text:s text:c="2"/>5.610,9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1.24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FÉRIAS - ABONO CONSTITUCIONAL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98126.85" table:style-name="ce39">
            <text:p><text:s text:c="2"/>98.126,85<text:s/></text:p>
          </table:table-cell>
          <table:table-cell office:value-type="float" office:value="44181.95" table:style-name="ce40">
            <text:p><text:s text:c="2"/>44.181,95<text:s/></text:p>
          </table:table-cell>
          <table:table-cell office:value-type="float" office:value="53944.9" table:style-name="ce39">
            <text:p><text:s text:c="2"/>53.944,9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1.2.1.01.25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LICENÇA-PRÊMI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20621.31" table:style-name="ce32">
            <text:p><text:s text:c="2"/>120.621,31<text:s/></text:p>
          </table:table-cell>
          <table:table-cell office:value-type="float" office:value="28315.37" table:style-name="ce33">
            <text:p><text:s text:c="2"/>28.315,37<text:s/></text:p>
          </table:table-cell>
          <table:table-cell office:value-type="float" office:value="92305.94" table:style-name="ce32">
            <text:p><text:s text:c="2"/>92.305,94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1.3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UBSÍDI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262229.8899999999" table:style-name="ce39">
            <text:p><text:s text:c="2"/>1.262.229,89<text:s/></text:p>
          </table:table-cell>
          <table:table-cell office:value-type="float" office:value="90245" table:style-name="ce40">
            <text:p><text:s text:c="2"/>90.245,00<text:s/></text:p>
          </table:table-cell>
          <table:table-cell office:value-type="float" office:value="1171984.8899999999" table:style-name="ce39">
            <text:p><text:s text:c="2"/>1.171.984,89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1.2.1.02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AS VPD VARIÁVEIS - PESSOAL CIVIL - RGP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9449.58" table:style-name="ce18">
            <text:p><text:s text:c="2"/>9.449,58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9449.58" table:style-name="ce18">
            <text:p><text:s text:c="2"/>9.449,58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1.2.1.02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ERVIÇOS EXTRAORDINÁRI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9449.58" table:style-name="ce39">
            <text:p><text:s text:c="2"/>9.449,58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9449.58" table:style-name="ce39">
            <text:p><text:s text:c="2"/>9.449,58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NCARGOS PATRONAI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581146.18000000005" table:style-name="ce18">
            <text:p><text:s text:c="2"/>581.146,18<text:s/></text:p>
          </table:table-cell>
          <table:table-cell office:value-type="float" office:value="28097.62" table:style-name="ce19">
            <text:p><text:s text:c="2"/>28.097,62<text:s/></text:p>
          </table:table-cell>
          <table:table-cell office:value-type="float" office:value="553048.56000000006" table:style-name="ce18">
            <text:p><text:s text:c="2"/>553.048,56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2.2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NCARGOS PATRONAIS - RGP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572444.32999999996" table:style-name="ce25">
            <text:p><text:s text:c="2"/>572.444,33<text:s/></text:p>
          </table:table-cell>
          <table:table-cell office:value-type="float" office:value="26858.74" table:style-name="ce26">
            <text:p><text:s text:c="2"/>26.858,74<text:s/></text:p>
          </table:table-cell>
          <table:table-cell office:value-type="float" office:value="545585.59" table:style-name="ce25">
            <text:p><text:s text:c="2"/>545.585,59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2.2.3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NCARGOS PATRONAIS - RGPS - INTER OFSS - UNI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572444.32999999996" table:style-name="ce18">
            <text:p><text:s text:c="2"/>572.444,33<text:s/></text:p>
          </table:table-cell>
          <table:table-cell office:value-type="float" office:value="26858.74" table:style-name="ce19">
            <text:p><text:s text:c="2"/>26.858,74<text:s/></text:p>
          </table:table-cell>
          <table:table-cell office:value-type="float" office:value="545585.59" table:style-name="ce18">
            <text:p><text:s text:c="2"/>545.585,59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1.2.2.3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IBUIÇÕES PREVIDENCIÁRIAS - RGP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572444.32999999996" table:style-name="ce39">
            <text:p><text:s text:c="2"/>572.444,33<text:s/></text:p>
          </table:table-cell>
          <table:table-cell office:value-type="float" office:value="26858.74" table:style-name="ce40">
            <text:p><text:s text:c="2"/>26.858,74<text:s/></text:p>
          </table:table-cell>
          <table:table-cell office:value-type="float" office:value="545585.59" table:style-name="ce39">
            <text:p><text:s text:c="2"/>545.585,59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2.3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NCARGOS PATRONAIS - FGT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8701.85" table:style-name="ce18">
            <text:p><text:s text:c="2"/>8.701,85<text:s/></text:p>
          </table:table-cell>
          <table:table-cell office:value-type="float" office:value="1238.8800000000001" table:style-name="ce19">
            <text:p><text:s text:c="2"/>1.238,88<text:s/></text:p>
          </table:table-cell>
          <table:table-cell office:value-type="float" office:value="7462.97" table:style-name="ce18">
            <text:p><text:s text:c="2"/>7.462,97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2.3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NCARGOS PATRONAIS - FGT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8701.85" table:style-name="ce25">
            <text:p><text:s text:c="2"/>8.701,85<text:s/></text:p>
          </table:table-cell>
          <table:table-cell office:value-type="float" office:value="1238.8800000000001" table:style-name="ce26">
            <text:p><text:s text:c="2"/>1.238,88<text:s/></text:p>
          </table:table-cell>
          <table:table-cell office:value-type="float" office:value="7462.97" table:style-name="ce25">
            <text:p><text:s text:c="2"/>7.462,9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2.3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GT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8701.85" table:style-name="ce32">
            <text:p><text:s text:c="2"/>8.701,85<text:s/></text:p>
          </table:table-cell>
          <table:table-cell office:value-type="float" office:value="1238.8800000000001" table:style-name="ce33">
            <text:p><text:s text:c="2"/>1.238,88<text:s/></text:p>
          </table:table-cell>
          <table:table-cell office:value-type="float" office:value="7462.97" table:style-name="ce32">
            <text:p><text:s text:c="2"/>7.462,97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3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EFÍCIOS A PESSOAL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60525.87" table:style-name="ce25">
            <text:p><text:s text:c="2"/>260.525,87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60525.87" table:style-name="ce25">
            <text:p><text:s text:c="2"/>260.525,8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3.2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BENEFÍCIOS A PESSOAL - RGP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60525.87" table:style-name="ce18">
            <text:p><text:s text:c="2"/>260.525,87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60525.87" table:style-name="ce18">
            <text:p><text:s text:c="2"/>260.525,87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3.2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EFÍCIOS A PESSOAL - RGP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60525.87" table:style-name="ce25">
            <text:p><text:s text:c="2"/>260.525,87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60525.87" table:style-name="ce25">
            <text:p><text:s text:c="2"/>260.525,8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3.2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AUXÍLIO ALIMENTA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260525.87" table:style-name="ce32">
            <text:p><text:s text:c="2"/>260.525,87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60525.87" table:style-name="ce32">
            <text:p><text:s text:c="2"/>260.525,87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9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AS VARIAÇÕES PATRIMONIAIS DIMINUTIVAS - PESSOAL E ENCARGO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470.82" table:style-name="ce25">
            <text:p><text:s text:c="2"/>4.470,82<text:s/></text:p>
          </table:table-cell>
          <table:table-cell office:value-type="float" office:value="3439.1" table:style-name="ce26">
            <text:p><text:s text:c="2"/>3.439,10<text:s/></text:p>
          </table:table-cell>
          <table:table-cell office:value-type="float" office:value="1031.72" table:style-name="ce25">
            <text:p><text:s text:c="2"/>1.031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1.9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DENIZAÇÕES E RESTITUIÇÕES TRABALHIST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470.82" table:style-name="ce18">
            <text:p><text:s text:c="2"/>4.470,82<text:s/></text:p>
          </table:table-cell>
          <table:table-cell office:value-type="float" office:value="3439.1" table:style-name="ce19">
            <text:p><text:s text:c="2"/>3.439,10<text:s/></text:p>
          </table:table-cell>
          <table:table-cell office:value-type="float" office:value="1031.72" table:style-name="ce18">
            <text:p><text:s text:c="2"/>1.031,7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1.9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INDENIZAÇÕES E RESTITUIÇÕES TRABALHISTA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470.82" table:style-name="ce25">
            <text:p><text:s text:c="2"/>4.470,82<text:s/></text:p>
          </table:table-cell>
          <table:table-cell office:value-type="float" office:value="3439.1" table:style-name="ce26">
            <text:p><text:s text:c="2"/>3.439,10<text:s/></text:p>
          </table:table-cell>
          <table:table-cell office:value-type="float" office:value="1031.72" table:style-name="ce25">
            <text:p><text:s text:c="2"/>1.031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1.9.1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INDENIZAÇÕES E RESTITUIÇÕES TRABALHISTAS - ATIVO CIVI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470.82" table:style-name="ce32">
            <text:p><text:s text:c="2"/>4.470,82<text:s/></text:p>
          </table:table-cell>
          <table:table-cell office:value-type="float" office:value="3439.1" table:style-name="ce33">
            <text:p><text:s text:c="2"/>3.439,10<text:s/></text:p>
          </table:table-cell>
          <table:table-cell office:value-type="float" office:value="1031.72" table:style-name="ce32">
            <text:p><text:s text:c="2"/>1.031,72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2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BENEFÍCIOS PREVIDENCIÁRIOS E ASSISTENCIAI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25" table:style-name="ce25">
            <text:p><text:s text:c="2"/>225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25" table:style-name="ce25">
            <text:p><text:s text:c="2"/>225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2.9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BENEFÍCIOS ASSISTENCIAI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25" table:style-name="ce18">
            <text:p><text:s text:c="2"/>225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25" table:style-name="ce18">
            <text:p><text:s text:c="2"/>225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2.9.9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BENEFÍCIOS ASSISTENCIAI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25" table:style-name="ce25">
            <text:p><text:s text:c="2"/>225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25" table:style-name="ce25">
            <text:p><text:s text:c="2"/>225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2.9.9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BENEFÍCIOS ASSISTENCIAIS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25" table:style-name="ce18">
            <text:p><text:s text:c="2"/>225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25" table:style-name="ce18">
            <text:p><text:s text:c="2"/>225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2.9.9.1.0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IBUICAO DA ENTIDADE PARA O ATENDIMENTO A SAUDE DO SERVIDO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25" table:style-name="ce39">
            <text:p><text:s text:c="2"/>225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25" table:style-name="ce39">
            <text:p><text:s text:c="2"/>225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USO DE BENS, SERVIÇOS E CONSUMO DE CAPITAL FIX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39841.94" table:style-name="ce18">
            <text:p><text:s text:c="2"/>439.841,94<text:s/></text:p>
          </table:table-cell>
          <table:table-cell office:value-type="float" office:value="7363.62" table:style-name="ce19">
            <text:p><text:s text:c="2"/>7.363,62<text:s/></text:p>
          </table:table-cell>
          <table:table-cell office:value-type="float" office:value="432478.32" table:style-name="ce18">
            <text:p><text:s text:c="2"/>432.478,3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1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USO DE MATERIAL DE CONSUM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57840.93" table:style-name="ce25">
            <text:p><text:s text:c="2"/>57.840,93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57840.93" table:style-name="ce25">
            <text:p><text:s text:c="2"/>57.840,9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1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SUMO DE MATERIAL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57840.93" table:style-name="ce18">
            <text:p><text:s text:c="2"/>57.840,93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57840.93" table:style-name="ce18">
            <text:p><text:s text:c="2"/>57.840,9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1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SUMO DE MATERIAL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57840.93" table:style-name="ce25">
            <text:p><text:s text:c="2"/>57.840,93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57840.93" table:style-name="ce25">
            <text:p><text:s text:c="2"/>57.840,9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03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GÁS E OUTROS MATERIAIS ENGARRAFAD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838.6" table:style-name="ce32">
            <text:p><text:s text:c="2"/>838,6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838.6" table:style-name="ce32">
            <text:p><text:s text:c="2"/>838,6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0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GÊNEROS ALIMENT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5614.47" table:style-name="ce39">
            <text:p><text:s text:c="2"/>15.614,47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5614.47" table:style-name="ce39">
            <text:p><text:s text:c="2"/>15.614,4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15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PARA FESTIVIDADES E HOMENAGEN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7457" table:style-name="ce32">
            <text:p><text:s text:c="2"/>7.457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7457" table:style-name="ce32">
            <text:p><text:s text:c="2"/>7.457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1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DE EXPEDIENTE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6801.87" table:style-name="ce39">
            <text:p><text:s text:c="2"/>6.801,87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6801.87" table:style-name="ce39">
            <text:p><text:s text:c="2"/>6.801,8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17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DE PROCESSAMENTO DE DAD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918.58" table:style-name="ce32">
            <text:p><text:s text:c="2"/>918,58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918.58" table:style-name="ce32">
            <text:p><text:s text:c="2"/>918,58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2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DE COPA E COZINHA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568.3000000000002" table:style-name="ce39">
            <text:p><text:s text:c="2"/>2.568,3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568.3000000000002" table:style-name="ce39">
            <text:p><text:s text:c="2"/>2.568,3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2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DE LIMPEZA E PRODUTOS DE HIGIENIZA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9147.89" table:style-name="ce32">
            <text:p><text:s text:c="2"/>9.147,89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9147.89" table:style-name="ce32">
            <text:p><text:s text:c="2"/>9.147,89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24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PARA MANUTENÇÃO DE BENS IMÓVEIS E INSTALAÇÕ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6624.96" table:style-name="ce39">
            <text:p><text:s text:c="2"/>6.624,96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6624.96" table:style-name="ce39">
            <text:p><text:s text:c="2"/>6.624,96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25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PARA MANUTENÇÃO DE BEN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629.5" table:style-name="ce32">
            <text:p><text:s text:c="2"/>1.629,5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629.5" table:style-name="ce32">
            <text:p><text:s text:c="2"/>1.629,5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2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ELÉTRICO E ELETRÔNIC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808.23" table:style-name="ce39">
            <text:p><text:s text:c="2"/>1.808,23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808.23" table:style-name="ce39">
            <text:p><text:s text:c="2"/>1.808,23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28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MATERIAL DE PROTEÇÃO E SEGURANÇ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368.83" table:style-name="ce32">
            <text:p><text:s text:c="2"/>1.368,83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368.83" table:style-name="ce32">
            <text:p><text:s text:c="2"/>1.368,83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3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PARA COMUNICAÇÕ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55" table:style-name="ce39">
            <text:p><text:s text:c="2"/>55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55" table:style-name="ce39">
            <text:p><text:s text:c="2"/>55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4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FERRAMENTA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89.89" table:style-name="ce32">
            <text:p><text:s text:c="2"/>89,89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89.89" table:style-name="ce32">
            <text:p><text:s text:c="2"/>89,89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1.1.1.44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TERIAL DE SINALIZAÇÃO VISUAL E OUTR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517.81" table:style-name="ce39">
            <text:p><text:s text:c="2"/>1.517,81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517.81" table:style-name="ce39">
            <text:p><text:s text:c="2"/>1.517,81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1.1.1.99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OUTROS MATERIAIS DE CONSUM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400" table:style-name="ce32">
            <text:p><text:s text:c="2"/>1.400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400" table:style-name="ce32">
            <text:p><text:s text:c="2"/>1.400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2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ERVIÇO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382001.01" table:style-name="ce25">
            <text:p><text:s text:c="2"/>382.001,01<text:s/></text:p>
          </table:table-cell>
          <table:table-cell office:value-type="float" office:value="7363.62" table:style-name="ce26">
            <text:p><text:s text:c="2"/>7.363,62<text:s/></text:p>
          </table:table-cell>
          <table:table-cell office:value-type="float" office:value="374637.39" table:style-name="ce25">
            <text:p><text:s text:c="2"/>374.637,39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2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IÁRI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0277.6" table:style-name="ce18">
            <text:p><text:s text:c="2"/>10.277,60<text:s/></text:p>
          </table:table-cell>
          <table:table-cell office:value-type="float" office:value="931.68" table:style-name="ce19">
            <text:p><text:s text:c="2"/>931,68<text:s/></text:p>
          </table:table-cell>
          <table:table-cell office:value-type="float" office:value="9345.92" table:style-name="ce18">
            <text:p><text:s text:c="2"/>9.345,9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2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IÁRIAS - CONSOLID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0277.6" table:style-name="ce25">
            <text:p><text:s text:c="2"/>10.277,60<text:s/></text:p>
          </table:table-cell>
          <table:table-cell office:value-type="float" office:value="931.68" table:style-name="ce26">
            <text:p><text:s text:c="2"/>931,68<text:s/></text:p>
          </table:table-cell>
          <table:table-cell office:value-type="float" office:value="9345.92" table:style-name="ce25">
            <text:p><text:s text:c="2"/>9.345,9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1.1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DIÁRIAS PESSOAL CIVI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0277.6" table:style-name="ce32">
            <text:p><text:s text:c="2"/>10.277,60<text:s/></text:p>
          </table:table-cell>
          <table:table-cell office:value-type="float" office:value="931.68" table:style-name="ce33">
            <text:p><text:s text:c="2"/>931,68<text:s/></text:p>
          </table:table-cell>
          <table:table-cell office:value-type="float" office:value="9345.92" table:style-name="ce32">
            <text:p><text:s text:c="2"/>9.345,92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2.2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ERVIÇOS TERCEIROS - PF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964.43" table:style-name="ce25">
            <text:p><text:s text:c="2"/>2.964,43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964.43" table:style-name="ce25">
            <text:p><text:s text:c="2"/>2.964,4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2.2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SERVIÇOS TERCEIROS - PF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964.43" table:style-name="ce18">
            <text:p><text:s text:c="2"/>2.964,43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2964.43" table:style-name="ce18">
            <text:p><text:s text:c="2"/>2.964,4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2.1.1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NUTENÇÃO E CONSERV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359.5500000000002" table:style-name="ce39">
            <text:p><text:s text:c="2"/>2.359,55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359.5500000000002" table:style-name="ce39">
            <text:p><text:s text:c="2"/>2.359,55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2.1.26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RV. DE APOIO ADMIN., TÉCNICO E OPERACIONA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04.88" table:style-name="ce32">
            <text:p><text:s text:c="2"/>604,88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604.88" table:style-name="ce32">
            <text:p><text:s text:c="2"/>604,88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3.2.3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SERVIÇOS TERCEIROS - PJ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368758.98" table:style-name="ce25">
            <text:p><text:s text:c="2"/>368.758,98<text:s/></text:p>
          </table:table-cell>
          <table:table-cell office:value-type="float" office:value="6431.94" table:style-name="ce26">
            <text:p><text:s text:c="2"/>6.431,94<text:s/></text:p>
          </table:table-cell>
          <table:table-cell office:value-type="float" office:value="362327.03999999998" table:style-name="ce25">
            <text:p><text:s text:c="2"/>362.327,04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2.3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SERVIÇOS TERCEIROS - PJ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368758.98" table:style-name="ce18">
            <text:p><text:s text:c="2"/>368.758,98<text:s/></text:p>
          </table:table-cell>
          <table:table-cell office:value-type="float" office:value="6431.94" table:style-name="ce19">
            <text:p><text:s text:c="2"/>6.431,94<text:s/></text:p>
          </table:table-cell>
          <table:table-cell office:value-type="float" office:value="362327.03999999998" table:style-name="ce18">
            <text:p><text:s text:c="2"/>362.327,04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04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MUNIC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3545.74" table:style-name="ce39">
            <text:p><text:s text:c="2"/>3.545,74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3545.74" table:style-name="ce39">
            <text:p><text:s text:c="2"/>3.545,74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05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UBLICIDADE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70175.539999999994" table:style-name="ce32">
            <text:p><text:s text:c="2"/>70.175,54<text:s/></text:p>
          </table:table-cell>
          <table:table-cell office:value-type="float" office:value="450" table:style-name="ce33">
            <text:p><text:s text:c="2"/>450,00<text:s/></text:p>
          </table:table-cell>
          <table:table-cell office:value-type="float" office:value="69725.539999999994" table:style-name="ce32">
            <text:p><text:s text:c="2"/>69.725,54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0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MANUTENÇÃO E CONSERV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6010.3" table:style-name="ce39">
            <text:p><text:s text:c="2"/>16.010,3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6010.3" table:style-name="ce39">
            <text:p><text:s text:c="2"/>16.010,3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07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RVIÇOS DE APOI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213.6499999999996" table:style-name="ce32">
            <text:p><text:s text:c="2"/>4.213,65<text:s/></text:p>
          </table:table-cell>
          <table:table-cell office:value-type="float" office:value="200" table:style-name="ce33">
            <text:p><text:s text:c="2"/>200,00<text:s/></text:p>
          </table:table-cell>
          <table:table-cell office:value-type="float" office:value="4013.65" table:style-name="ce32">
            <text:p><text:s text:c="2"/>4.013,65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08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ERVIÇOS DE ÁGUA E ESGOTO, ENERGIA ELÉTRICA, GÁS E OUTR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30223.37" table:style-name="ce39">
            <text:p><text:s text:c="2"/>30.223,37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30223.37" table:style-name="ce39">
            <text:p><text:s text:c="2"/>30.223,3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1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RVIÇOS RELACIONADOS À TECNOLOGIA DA INFORMA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23495.11" table:style-name="ce32">
            <text:p><text:s text:c="2"/>123.495,11<text:s/></text:p>
          </table:table-cell>
          <table:table-cell office:value-type="float" office:value="3162.34" table:style-name="ce33">
            <text:p><text:s text:c="2"/>3.162,34<text:s/></text:p>
          </table:table-cell>
          <table:table-cell office:value-type="float" office:value="120332.77" table:style-name="ce32">
            <text:p><text:s text:c="2"/>120.332,77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14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ASSINATURAS DE PERIODICOS E ANUIDAD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3880.79" table:style-name="ce39">
            <text:p><text:s text:c="2"/>13.880,79<text:s/></text:p>
          </table:table-cell>
          <table:table-cell office:value-type="float" office:value="2619.6" table:style-name="ce40">
            <text:p><text:s text:c="2"/>2.619,60<text:s/></text:p>
          </table:table-cell>
          <table:table-cell office:value-type="float" office:value="11261.19" table:style-name="ce39">
            <text:p><text:s text:c="2"/>11.261,19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29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GUROS EM GERA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995.1" table:style-name="ce32">
            <text:p><text:s text:c="2"/>995,1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995.1" table:style-name="ce32">
            <text:p><text:s text:c="2"/>995,1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3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ELEÇÃO E TREINAMENT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1330" table:style-name="ce39">
            <text:p><text:s text:c="2"/>11.330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1330" table:style-name="ce39">
            <text:p><text:s text:c="2"/>11.330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3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RVIÇOS BANCÁRI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" table:style-name="ce32">
            <text:p><text:s text:c="2"/>1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" table:style-name="ce32">
            <text:p><text:s text:c="2"/>1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3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ERVIÇOS DE ÁUDIO VÍDEO E FOT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727" table:style-name="ce39">
            <text:p><text:s text:c="2"/>727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727" table:style-name="ce39">
            <text:p><text:s text:c="2"/>727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46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SERVIÇOS GRÁFICOS E EDITORIAI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805" table:style-name="ce32">
            <text:p><text:s text:c="2"/>1.805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805" table:style-name="ce32">
            <text:p><text:s text:c="2"/>1.805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5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TAXA DE ADMINISTRA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095.04" table:style-name="ce39">
            <text:p><text:s text:c="2"/>1.095,04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095.04" table:style-name="ce39">
            <text:p><text:s text:c="2"/>1.095,04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3.2.3.1.54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LOCAÇÃO DE MÃO-DE-OBR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8902.559999999998" table:style-name="ce32">
            <text:p><text:s text:c="2"/>68.902,56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68902.559999999998" table:style-name="ce32">
            <text:p><text:s text:c="2"/>68.902,56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56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ASSAGENS E DESPESAS COM LOCOMOÇÃ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7378.71" table:style-name="ce39">
            <text:p><text:s text:c="2"/>7.378,71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7378.71" table:style-name="ce39">
            <text:p><text:s text:c="2"/>7.378,71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3.2.3.1.99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SERVIÇOS TERCEIROS - PJ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4980.07" table:style-name="ce18">
            <text:p><text:s text:c="2"/>14.980,07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4980.07" table:style-name="ce18">
            <text:p><text:s text:c="2"/>14.980,07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3.2.3.1.99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SERVIÇOS DE ESTAGIÁRI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4980.07" table:style-name="ce39">
            <text:p><text:s text:c="2"/>14.980,07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4980.07" table:style-name="ce39">
            <text:p><text:s text:c="2"/>14.980,0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5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ANSFERÊNCIAS E DELEGAÇÕES CONCEDID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104" table:style-name="ce18">
            <text:p><text:s text:c="2"/>4.104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4104" table:style-name="ce18">
            <text:p><text:s text:c="2"/>4.104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5.1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TRANSFERÊNCIAS INTRAGOVERNAMENTAI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104" table:style-name="ce25">
            <text:p><text:s text:c="2"/>4.104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4104" table:style-name="ce25">
            <text:p><text:s text:c="2"/>4.104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5.1.2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ANSFERÊNCIAS CONCEDIDAS - INDEPENDENTES DE EXECUÇÃO ORÇAMENTÁRI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104" table:style-name="ce18">
            <text:p><text:s text:c="2"/>4.104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4104" table:style-name="ce18">
            <text:p><text:s text:c="2"/>4.104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5.1.2.2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TRANSFERÊNCIAS CONCEDIDAS - INDEPENDENTES DE EXECUÇÃO ORÇAMENTÁRIA - INTRA OFS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104" table:style-name="ce25">
            <text:p><text:s text:c="2"/>4.104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4104" table:style-name="ce25">
            <text:p><text:s text:c="2"/>4.104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5.1.2.2.02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ANSFERÊNCIAS <text:s/>NÃO FINANCEIRAS CONCEDIDAS - INDEPENDENTES DE EXECUÇÃO ORÇAMENTÁRI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104" table:style-name="ce18">
            <text:p><text:s text:c="2"/>4.104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4104" table:style-name="ce18">
            <text:p><text:s text:c="2"/>4.104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5.1.2.2.02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TRANSFERÊNCIAS CONCEDIDAS DE BENS MÓVEI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4104" table:style-name="ce39">
            <text:p><text:s text:c="2"/>4.104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4104" table:style-name="ce39">
            <text:p><text:s text:c="2"/>4.104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7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IBUTÁRI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996.33" table:style-name="ce18">
            <text:p><text:s text:c="2"/>1.996,33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996.33" table:style-name="ce18">
            <text:p><text:s text:c="2"/>1.996,3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7.2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IBUIÇÕE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996.33" table:style-name="ce25">
            <text:p><text:s text:c="2"/>1.996,33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1996.33" table:style-name="ce25">
            <text:p><text:s text:c="2"/>1.996,3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7.2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IBUIÇÕES SOCIAI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996.33" table:style-name="ce18">
            <text:p><text:s text:c="2"/>1.996,33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996.33" table:style-name="ce18">
            <text:p><text:s text:c="2"/>1.996,3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7.2.1.3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IBUIÇÕES SOCIAIS - INTER OFSS - UNI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996.33" table:style-name="ce25">
            <text:p><text:s text:c="2"/>1.996,33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1996.33" table:style-name="ce25">
            <text:p><text:s text:c="2"/>1.996,3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3.7.2.1.3.04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OBRIGAÇÕES PATRONAIS S/SERVIÇOS DE PESSOA FÍSIC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996.33" table:style-name="ce32">
            <text:p><text:s text:c="2"/>1.996,33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996.33" table:style-name="ce32">
            <text:p><text:s text:c="2"/>1.996,33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9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AS VARIAÇÕES PATRIMONIAIS DIMINUTIVA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6488.5" table:style-name="ce25">
            <text:p><text:s text:c="2"/>6.488,5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6488.5" table:style-name="ce25">
            <text:p><text:s text:c="2"/>6.488,5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9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EMIAÇÕE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90" table:style-name="ce18">
            <text:p><text:s text:c="2"/>490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490" table:style-name="ce18">
            <text:p><text:s text:c="2"/>490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9.1.5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RDENS HONORÍFICA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90" table:style-name="ce25">
            <text:p><text:s text:c="2"/>490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490" table:style-name="ce25">
            <text:p><text:s text:c="2"/>490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9.1.5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RDENS HONORÍFICAS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90" table:style-name="ce18">
            <text:p><text:s text:c="2"/>490,0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490" table:style-name="ce18">
            <text:p><text:s text:c="2"/>490,0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9.1.5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ORDENS HONORIFICA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490" table:style-name="ce39">
            <text:p><text:s text:c="2"/>490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490" table:style-name="ce39">
            <text:p><text:s text:c="2"/>490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9.9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IVERSAS VARIAÇÕES PATRIMONIAIS DIMINUTIV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5998.5" table:style-name="ce18">
            <text:p><text:s text:c="2"/>5.998,5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5998.5" table:style-name="ce18">
            <text:p><text:s text:c="2"/>5.998,5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3.9.9.6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INDENIZAÇÕES, RESTITUIÇÕES E RESSARCIMENTO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5998.5" table:style-name="ce25">
            <text:p><text:s text:c="2"/>5.998,5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5998.5" table:style-name="ce25">
            <text:p><text:s text:c="2"/>5.998,5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3.9.9.6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DENIZAÇÕES, RESTITUIÇÕES E RESSARCIMENTOS - CONSOLIDA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5998.5" table:style-name="ce18">
            <text:p><text:s text:c="2"/>5.998,50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5998.5" table:style-name="ce18">
            <text:p><text:s text:c="2"/>5.998,5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3.9.9.6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Indenizações de Transporte - Pessoal Civil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5998.5" table:style-name="ce39">
            <text:p><text:s text:c="2"/>5.998,5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5998.5" table:style-name="ce39">
            <text:p><text:s text:c="2"/>5.998,5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4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ARIAÇÃO PATRIMONIAL AUMENTATIV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4432672.91" table:style-name="ce19">
            <text:p><text:s text:c="2"/>4.432.672,91<text:s/></text:p>
          </table:table-cell>
          <table:table-cell office:value-type="float" office:value="4432672.91" table:style-name="ce18">
            <text:p><text:s text:c="2"/>4.432.672,9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4.5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TRANSFERÊNCIAS E DELEGAÇÕES RECEBIDA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4432653.91" table:style-name="ce26">
            <text:p><text:s text:c="2"/>4.432.653,91<text:s/></text:p>
          </table:table-cell>
          <table:table-cell office:value-type="float" office:value="4432653.91" table:style-name="ce25">
            <text:p><text:s text:c="2"/>4.432.653,9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4.5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ANSFERÊNCIAS INTRAGOVERNAMENTAI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4432653.91" table:style-name="ce19">
            <text:p><text:s text:c="2"/>4.432.653,91<text:s/></text:p>
          </table:table-cell>
          <table:table-cell office:value-type="float" office:value="4432653.91" table:style-name="ce18">
            <text:p><text:s text:c="2"/>4.432.653,9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4.5.1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TRANSFERÊNCIAS RECEBIDAS PARA A EXECUÇÃO ORÇAMENTÁRI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4432653.91" table:style-name="ce26">
            <text:p><text:s text:c="2"/>4.432.653,91<text:s/></text:p>
          </table:table-cell>
          <table:table-cell office:value-type="float" office:value="4432653.91" table:style-name="ce25">
            <text:p><text:s text:c="2"/>4.432.653,9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4.5.1.1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TRANSFERÊNCIAS RECEBIDAS PARA A EXECUÇÃO ORÇAMENTÁRIA - INTRA OFS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4432653.91" table:style-name="ce19">
            <text:p><text:s text:c="2"/>4.432.653,91<text:s/></text:p>
          </table:table-cell>
          <table:table-cell office:value-type="float" office:value="4432653.91" table:style-name="ce18">
            <text:p><text:s text:c="2"/>4.432.653,9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4.5.1.1.2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EPASSE RECEBID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4432653.91" table:style-name="ce40">
            <text:p><text:s text:c="2"/>4.432.653,91<text:s/></text:p>
          </table:table-cell>
          <table:table-cell office:value-type="float" office:value="4432653.91" table:style-name="ce39">
            <text:p><text:s text:c="2"/>4.432.653,91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4.6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VALORIZAÇÃO E GANHOS COM ATIVOS E DESINCORPORAÇÃO DE PASSIVO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19" table:style-name="ce19">
            <text:p><text:s text:c="2"/>19,00<text:s/></text:p>
          </table:table-cell>
          <table:table-cell office:value-type="float" office:value="19" table:style-name="ce18">
            <text:p><text:s text:c="2"/>19,00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4.6.3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GANHOS COM INCORPORAÇÃO DE ATIVO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19" table:style-name="ce26">
            <text:p><text:s text:c="2"/>19,00<text:s/></text:p>
          </table:table-cell>
          <table:table-cell office:value-type="float" office:value="19" table:style-name="ce25">
            <text:p><text:s text:c="2"/>19,00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4.6.3.9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UTROS GANHOS COM INCORPORAÇÃO DE ATIVO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19" table:style-name="ce19">
            <text:p><text:s text:c="2"/>19,00<text:s/></text:p>
          </table:table-cell>
          <table:table-cell office:value-type="float" office:value="19" table:style-name="ce18">
            <text:p><text:s text:c="2"/>19,00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4.6.3.9.4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OUTROS GANHOS COM INCORPORAÇÃO DE ATIVOS - <text:s text:c="3"/>INTER OFSS - ESTAD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19" table:style-name="ce40">
            <text:p><text:s text:c="2"/>19,00<text:s/></text:p>
          </table:table-cell>
          <table:table-cell office:value-type="float" office:value="19" table:style-name="ce39">
            <text:p><text:s text:c="2"/>19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OLES DA APROVAÇÃO DO PLANEJAMENTO E ORÇAMENTO</text:p>
          </table:table-cell>
          <table:table-cell office:value-type="float" office:value="504976.95" table:style-name="ce16">
            <text:p><text:s text:c="2"/>504.976,95<text:s/></text:p>
          </table:table-cell>
          <table:table-cell office:value-type="string" table:style-name="ce17">
            <text:p>D</text:p>
          </table:table-cell>
          <table:table-cell office:value-type="float" office:value="18400329.710000001" table:style-name="ce18">
            <text:p><text:s text:c="2"/>18.400.329,71<text:s/></text:p>
          </table:table-cell>
          <table:table-cell office:value-type="float" office:value="3857400.58" table:style-name="ce19">
            <text:p><text:s text:c="2"/>3.857.400,58<text:s/></text:p>
          </table:table-cell>
          <table:table-cell office:value-type="float" office:value="15047906.08" table:style-name="ce18">
            <text:p><text:s text:c="2"/>15.047.906,08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RÇAMENTO APROVAD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7895352.760000002" table:style-name="ce25">
            <text:p><text:s text:c="2"/>17.895.352,76<text:s/></text:p>
          </table:table-cell>
          <table:table-cell office:value-type="float" office:value="3352423.63" table:style-name="ce26">
            <text:p><text:s text:c="2"/>3.352.423,63<text:s/></text:p>
          </table:table-cell>
          <table:table-cell office:value-type="float" office:value="14542929.130000001" table:style-name="ce25">
            <text:p><text:s text:c="2"/>14.542.929,1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2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FIXAÇÃO DA DESPES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7895352.760000002" table:style-name="ce18">
            <text:p><text:s text:c="2"/>17.895.352,76<text:s/></text:p>
          </table:table-cell>
          <table:table-cell office:value-type="float" office:value="3352423.63" table:style-name="ce19">
            <text:p><text:s text:c="2"/>3.352.423,63<text:s/></text:p>
          </table:table-cell>
          <table:table-cell office:value-type="float" office:value="14542929.130000001" table:style-name="ce18">
            <text:p><text:s text:c="2"/>14.542.929,1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OTAÇÃO ORÇAMENTÁRI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2986132.720000001" table:style-name="ce25">
            <text:p><text:s text:c="2"/>12.986.132,72<text:s/></text:p>
          </table:table-cell>
          <table:table-cell office:value-type="float" office:value="3214000" table:style-name="ce26">
            <text:p><text:s text:c="2"/>3.214.000,00<text:s/></text:p>
          </table:table-cell>
          <table:table-cell office:value-type="float" office:value="9772132.7200000007" table:style-name="ce25">
            <text:p><text:s text:c="2"/>9.772.132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2.2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OTAÇÃO INICIAL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1025132.720000001" table:style-name="ce18">
            <text:p><text:s text:c="2"/>11.025.132,72<text:s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11025132.720000001" table:style-name="ce18">
            <text:p><text:s text:c="2"/>11.025.132,7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REDITO INICIAL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1025132.720000001" table:style-name="ce25">
            <text:p><text:s text:c="2"/>11.025.132,72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11025132.720000001" table:style-name="ce25">
            <text:p><text:s text:c="2"/>11.025.132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1.1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ORIGINARIO DO OGM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1025132.720000001" table:style-name="ce32">
            <text:p><text:s text:c="2"/>11.025.132,72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1025132.720000001" table:style-name="ce32">
            <text:p><text:s text:c="2"/>11.025.132,72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1.2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OTAÇÃO ADICIONAL POR TIPO DE CREDIT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36000" table:style-name="ce25">
            <text:p><text:s text:c="2"/>236.000,00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236000" table:style-name="ce25">
            <text:p><text:s text:c="2"/>236.000,00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1.2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REDITO ADICIONAL - SUPLEMENTAR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236000" table:style-name="ce32">
            <text:p><text:s text:c="2"/>236.000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36000" table:style-name="ce32">
            <text:p><text:s text:c="2"/>236.000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1.3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OTAÇÃO ADICIONAL POR FONTE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725000" table:style-name="ce25">
            <text:p><text:s text:c="2"/>1.725.000,00<text:s/></text:p>
          </table:table-cell>
          <table:table-cell office:value-type="float" office:value="1725000" table:style-name="ce26">
            <text:p><text:s text:c="2"/>1.725.000,00<text:s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1.3.03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ANULAÇÃO DE DOTA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236000" table:style-name="ce32">
            <text:p><text:s text:c="2"/>236.000,0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236000" table:style-name="ce32">
            <text:p><text:s text:c="2"/>236.000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5.2.2.1.3.09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(-) CANCELAMENTO DE DOTAÇÕ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1489000" table:style-name="ce40">
            <text:p><text:s text:c="2"/>1.489.000,00<text:s/></text:p>
          </table:table-cell>
          <table:table-cell office:value-type="float" office:value="1489000" table:style-name="ce39">
            <text:p><text:s text:c="2"/>1.489.000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1.3.99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VALOR GLOBAL DA DOTAÇÃO ADICIONAL POR FONTE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489000" table:style-name="ce32">
            <text:p><text:s text:c="2"/>1.489.000,00<text:s/></text:p>
          </table:table-cell>
          <table:table-cell office:value-type="float" office:value="236000" table:style-name="ce33">
            <text:p><text:s text:c="2"/>236.000,00<text:s/></text:p>
          </table:table-cell>
          <table:table-cell office:value-type="float" office:value="1253000" table:style-name="ce32">
            <text:p><text:s text:c="2"/>1.253.000,00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1.9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ANCELAMENTO/REMANEJAMENTO DE DOTAÇÃ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1489000" table:style-name="ce26">
            <text:p><text:s text:c="2"/>1.489.000,00<text:s/></text:p>
          </table:table-cell>
          <table:table-cell office:value-type="float" office:value="1489000" table:style-name="ce25">
            <text:p><text:s text:c="2"/>1.489.000,00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1.9.04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(-) CANCELAMENTO DE DOTAÇÕE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1489000" table:style-name="ce33">
            <text:p><text:s text:c="2"/>1.489.000,00<text:s/></text:p>
          </table:table-cell>
          <table:table-cell office:value-type="float" office:value="1489000" table:style-name="ce32">
            <text:p><text:s text:c="2"/>1.489.000,00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9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CONTROLES DA DESPESA ORÇAMENTÁRI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909220.04" table:style-name="ce25">
            <text:p><text:s text:c="2"/>4.909.220,04<text:s/></text:p>
          </table:table-cell>
          <table:table-cell office:value-type="float" office:value="138423.63" table:style-name="ce26">
            <text:p><text:s text:c="2"/>138.423,63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2.2.9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MPENHOS POR EMISS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909220.04" table:style-name="ce18">
            <text:p><text:s text:c="2"/>4.909.220,04<text:s/></text:p>
          </table:table-cell>
          <table:table-cell office:value-type="float" office:value="138423.63" table:style-name="ce19">
            <text:p><text:s text:c="2"/>138.423,63<text:s/></text:p>
          </table:table-cell>
          <table:table-cell office:value-type="float" office:value="4770796.41" table:style-name="ce18">
            <text:p><text:s text:c="2"/>4.770.796,4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2.2.9.2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A DESPESA POR NOTA DE EMPENH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4909220.04" table:style-name="ce25">
            <text:p><text:s text:c="2"/>4.909.220,04<text:s/></text:p>
          </table:table-cell>
          <table:table-cell office:value-type="float" office:value="138423.63" table:style-name="ce26">
            <text:p><text:s text:c="2"/>138.423,63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2.2.9.2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MISSAO DE EMPENH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909220.04" table:style-name="ce32">
            <text:p><text:s text:c="2"/>4.909.220,04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4909220.04" table:style-name="ce32">
            <text:p><text:s text:c="2"/>4.909.220,04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5.2.2.9.2.01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(-) ANULAÇÃO DE EMPENH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138423.63" table:style-name="ce40">
            <text:p><text:s text:c="2"/>138.423,63<text:s/></text:p>
          </table:table-cell>
          <table:table-cell office:value-type="float" office:value="138423.63" table:style-name="ce39">
            <text:p><text:s text:c="2"/>138.423,63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3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SCRIÇÃO DE RESTOS A PAGAR</text:p>
          </table:table-cell>
          <table:table-cell office:value-type="float" office:value="504976.95" table:style-name="ce16">
            <text:p><text:s text:c="2"/>504.976,95<text:s/></text:p>
          </table:table-cell>
          <table:table-cell office:value-type="string" table:style-name="ce17">
            <text:p>D</text:p>
          </table:table-cell>
          <table:table-cell office:value-type="float" office:value="504976.95" table:style-name="ce18">
            <text:p><text:s text:c="2"/>504.976,95<text:s/></text:p>
          </table:table-cell>
          <table:table-cell office:value-type="float" office:value="504976.95" table:style-name="ce19">
            <text:p><text:s text:c="2"/>504.976,95<text:s/></text:p>
          </table:table-cell>
          <table:table-cell office:value-type="float" office:value="504976.95" table:style-name="ce18">
            <text:p><text:s text:c="2"/>504.976,95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5.3.1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INSCRIÇÃO DE RP NÃO PROCESSADOS</text:p>
          </table:table-cell>
          <table:table-cell office:value-type="float" office:value="64882.74" table:style-name="ce23">
            <text:p><text:s text:c="2"/>64.882,74<text:s/></text:p>
          </table:table-cell>
          <table:table-cell office:value-type="string" table:style-name="ce24">
            <text:p>D</text:p>
          </table:table-cell>
          <table:table-cell office:value-type="float" office:value="64882.74" table:style-name="ce25">
            <text:p><text:s text:c="2"/>64.882,74<text:s/></text:p>
          </table:table-cell>
          <table:table-cell office:value-type="float" office:value="64882.74" table:style-name="ce26">
            <text:p><text:s text:c="2"/>64.882,74<text:s/></text:p>
          </table:table-cell>
          <table:table-cell office:value-type="float" office:value="64882.74" table:style-name="ce25">
            <text:p><text:s text:c="2"/>64.882,74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3.1.1.0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NÃO PROCESSADOS INSCRIT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4882.74" table:style-name="ce32">
            <text:p><text:s text:c="2"/>64.882,74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64882.74" table:style-name="ce32">
            <text:p><text:s text:c="2"/>64.882,74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5.3.1.7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NÃO PROCESSADOS - INSCRIÇÃO NO EXERCÍCIO</text:p>
          </table:table-cell>
          <table:table-cell office:value-type="float" office:value="64882.74" table:style-name="ce37">
            <text:p><text:s text:c="2"/>64.882,74<text:s/></text:p>
          </table:table-cell>
          <table:table-cell office:value-type="string" table:style-name="ce38">
            <text:p>D</text:p>
          </table:table-cell>
          <table:table-cell office:value-type="float" office:value="0" table:style-name="ce39">
            <text:p><text:s text:c="2"/>-<text:s text:c="2"/></text:p>
          </table:table-cell>
          <table:table-cell office:value-type="float" office:value="64882.74" table:style-name="ce40">
            <text:p><text:s text:c="2"/>64.882,74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5.3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INSCRIÇÃO DE RP PROCESSADOS</text:p>
          </table:table-cell>
          <table:table-cell office:value-type="float" office:value="440094.21" table:style-name="ce16">
            <text:p><text:s text:c="2"/>440.094,21<text:s/></text:p>
          </table:table-cell>
          <table:table-cell office:value-type="string" table:style-name="ce17">
            <text:p>D</text:p>
          </table:table-cell>
          <table:table-cell office:value-type="float" office:value="440094.21" table:style-name="ce18">
            <text:p><text:s text:c="2"/>440.094,21<text:s/></text:p>
          </table:table-cell>
          <table:table-cell office:value-type="float" office:value="440094.21" table:style-name="ce19">
            <text:p><text:s text:c="2"/>440.094,21<text:s/></text:p>
          </table:table-cell>
          <table:table-cell office:value-type="float" office:value="440094.21" table:style-name="ce18">
            <text:p><text:s text:c="2"/>440.094,21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5.3.2.1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PROCESSADOS - INSCRIT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440094.21" table:style-name="ce39">
            <text:p><text:s text:c="2"/>440.094,21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440094.21" table:style-name="ce39">
            <text:p><text:s text:c="2"/>440.094,21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5.3.2.7.0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PROCESSADOS - INSCRIÇÃO NO EXERCÍCIO</text:p>
          </table:table-cell>
          <table:table-cell office:value-type="float" office:value="440094.21" table:style-name="ce30">
            <text:p><text:s text:c="2"/>440.094,21<text:s/></text:p>
          </table:table-cell>
          <table:table-cell office:value-type="string" table:style-name="ce31">
            <text:p>D</text:p>
          </table:table-cell>
          <table:table-cell office:value-type="float" office:value="0" table:style-name="ce32">
            <text:p><text:s text:c="2"/>-<text:s text:c="2"/></text:p>
          </table:table-cell>
          <table:table-cell office:value-type="float" office:value="440094.21" table:style-name="ce33">
            <text:p><text:s text:c="2"/>440.094,21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5.9.0.0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APARTIDA DE MOVIMENTOS CONTÁBEIS INTERNOS - ORÇAMENTÁRIA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OLES DA EXECUÇÃO DO PLANEJAMENTO E ORÇAMENTO</text:p>
          </table:table-cell>
          <table:table-cell office:value-type="float" office:value="504976.95" table:style-name="ce16">
            <text:p><text:s text:c="2"/>504.976,95<text:s/></text:p>
          </table:table-cell>
          <table:table-cell office:value-type="string" table:style-name="ce17">
            <text:p>C</text:p>
          </table:table-cell>
          <table:table-cell office:value-type="float" office:value="23763114.039999999" table:style-name="ce18">
            <text:p><text:s text:c="2"/>23.763.114,04<text:s/></text:p>
          </table:table-cell>
          <table:table-cell office:value-type="float" office:value="38306043.170000002" table:style-name="ce19">
            <text:p><text:s text:c="2"/>38.306.043,17<text:s/></text:p>
          </table:table-cell>
          <table:table-cell office:value-type="float" office:value="15047906.08" table:style-name="ce18">
            <text:p><text:s text:c="2"/>15.047.906,0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O ORÇAMENT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2694537.300000001" table:style-name="ce25">
            <text:p><text:s text:c="2"/>22.694.537,30<text:s/></text:p>
          </table:table-cell>
          <table:table-cell office:value-type="float" office:value="37237466.43" table:style-name="ce26">
            <text:p><text:s text:c="2"/>37.237.466,43<text:s/></text:p>
          </table:table-cell>
          <table:table-cell office:value-type="float" office:value="14542929.130000001" table:style-name="ce25">
            <text:p><text:s text:c="2"/>14.542.929,13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2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A DESPES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2694537.300000001" table:style-name="ce18">
            <text:p><text:s text:c="2"/>22.694.537,30<text:s/></text:p>
          </table:table-cell>
          <table:table-cell office:value-type="float" office:value="37237466.43" table:style-name="ce19">
            <text:p><text:s text:c="2"/>37.237.466,43<text:s/></text:p>
          </table:table-cell>
          <table:table-cell office:value-type="float" office:value="14542929.130000001" table:style-name="ce18">
            <text:p><text:s text:c="2"/>14.542.929,13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2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ISPONIBILIDADES DE CREDIT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4546378.67" table:style-name="ce25">
            <text:p><text:s text:c="2"/>14.546.378,67<text:s/></text:p>
          </table:table-cell>
          <table:table-cell office:value-type="float" office:value="24318511.390000001" table:style-name="ce26">
            <text:p><text:s text:c="2"/>24.318.511,39<text:s/></text:p>
          </table:table-cell>
          <table:table-cell office:value-type="float" office:value="9772132.7200000007" table:style-name="ce25">
            <text:p><text:s text:c="2"/>9.772.132,72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2.2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REDITO DISPONÍVEL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6398220.04" table:style-name="ce18">
            <text:p><text:s text:c="2"/>6.398.220,04<text:s/></text:p>
          </table:table-cell>
          <table:table-cell office:value-type="float" office:value="11399556.35" table:style-name="ce19">
            <text:p><text:s text:c="2"/>11.399.556,35<text:s/></text:p>
          </table:table-cell>
          <table:table-cell office:value-type="float" office:value="5001336.3099999996" table:style-name="ce18">
            <text:p><text:s text:c="2"/>5.001.336,3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2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RÉDITO DISPONIVEL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6398220.04" table:style-name="ce25">
            <text:p><text:s text:c="2"/>6.398.220,04<text:s/></text:p>
          </table:table-cell>
          <table:table-cell office:value-type="float" office:value="11399556.35" table:style-name="ce26">
            <text:p><text:s text:c="2"/>11.399.556,35<text:s/></text:p>
          </table:table-cell>
          <table:table-cell office:value-type="float" office:value="5001336.3099999996" table:style-name="ce25">
            <text:p><text:s text:c="2"/>5.001.336,3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2.2.1.1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RÉDITO DISPONIVE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398220.04" table:style-name="ce32">
            <text:p><text:s text:c="2"/>6.398.220,04<text:s/></text:p>
          </table:table-cell>
          <table:table-cell office:value-type="float" office:value="11399556.35" table:style-name="ce33">
            <text:p><text:s text:c="2"/>11.399.556,35<text:s/></text:p>
          </table:table-cell>
          <table:table-cell office:value-type="float" office:value="5001336.3099999996" table:style-name="ce32">
            <text:p><text:s text:c="2"/>5.001.336,31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2.1.3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REDITO UTILIZAD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8148158.6299999999" table:style-name="ce25">
            <text:p><text:s text:c="2"/>8.148.158,63<text:s/></text:p>
          </table:table-cell>
          <table:table-cell office:value-type="float" office:value="12918955.039999999" table:style-name="ce26">
            <text:p><text:s text:c="2"/>12.918.955,04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2.2.1.3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REDITO EMPENHADO A LIQUIDAR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390742.84" table:style-name="ce32">
            <text:p><text:s text:c="2"/>4.390.742,84<text:s/></text:p>
          </table:table-cell>
          <table:table-cell office:value-type="float" office:value="4916197.67" table:style-name="ce33">
            <text:p><text:s text:c="2"/>4.916.197,67<text:s/></text:p>
          </table:table-cell>
          <table:table-cell office:value-type="float" office:value="525454.82999999996" table:style-name="ce32">
            <text:p><text:s text:c="2"/>525.454,83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2.2.1.3.03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REDITO EMPENHADO LIQUIDADO A PAG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3757264" table:style-name="ce39">
            <text:p><text:s text:c="2"/>3.757.264,00<text:s/></text:p>
          </table:table-cell>
          <table:table-cell office:value-type="float" office:value="4252471" table:style-name="ce40">
            <text:p><text:s text:c="2"/>4.252.471,00<text:s/></text:p>
          </table:table-cell>
          <table:table-cell office:value-type="float" office:value="495207" table:style-name="ce39">
            <text:p><text:s text:c="2"/>495.207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2.2.1.3.04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REDITO EMPENHADO LIQUIDADO PAG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51.79" table:style-name="ce32">
            <text:p><text:s text:c="2"/>151,79<text:s/></text:p>
          </table:table-cell>
          <table:table-cell office:value-type="float" office:value="3750286.37" table:style-name="ce33">
            <text:p><text:s text:c="2"/>3.750.286,37<text:s/></text:p>
          </table:table-cell>
          <table:table-cell office:value-type="float" office:value="3750134.58" table:style-name="ce32">
            <text:p><text:s text:c="2"/>3.750.134,58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2.9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CONTROLES DA DESPESA ORÇAMENTÁRI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8148158.6299999999" table:style-name="ce25">
            <text:p><text:s text:c="2"/>8.148.158,63<text:s/></text:p>
          </table:table-cell>
          <table:table-cell office:value-type="float" office:value="12918955.039999999" table:style-name="ce26">
            <text:p><text:s text:c="2"/>12.918.955,04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2.2.9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MISSÃO DE EMPENH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8148158.6299999999" table:style-name="ce18">
            <text:p><text:s text:c="2"/>8.148.158,63<text:s/></text:p>
          </table:table-cell>
          <table:table-cell office:value-type="float" office:value="12918955.039999999" table:style-name="ce19">
            <text:p><text:s text:c="2"/>12.918.955,04<text:s/></text:p>
          </table:table-cell>
          <table:table-cell office:value-type="float" office:value="4770796.41" table:style-name="ce18">
            <text:p><text:s text:c="2"/>4.770.796,4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2.2.9.2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MPENHOS POR NOTA DE EMPENH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8148158.6299999999" table:style-name="ce25">
            <text:p><text:s text:c="2"/>8.148.158,63<text:s/></text:p>
          </table:table-cell>
          <table:table-cell office:value-type="float" office:value="12918955.039999999" table:style-name="ce26">
            <text:p><text:s text:c="2"/>12.918.955,04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2.2.9.2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MPENHOS A LIQUIDAR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390742.84" table:style-name="ce32">
            <text:p><text:s text:c="2"/>4.390.742,84<text:s/></text:p>
          </table:table-cell>
          <table:table-cell office:value-type="float" office:value="4916197.67" table:style-name="ce33">
            <text:p><text:s text:c="2"/>4.916.197,67<text:s/></text:p>
          </table:table-cell>
          <table:table-cell office:value-type="float" office:value="525454.82999999996" table:style-name="ce32">
            <text:p><text:s text:c="2"/>525.454,83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2.2.9.2.01.03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EMPENHOS LIQUIDADOS A PAG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3757264" table:style-name="ce39">
            <text:p><text:s text:c="2"/>3.757.264,00<text:s/></text:p>
          </table:table-cell>
          <table:table-cell office:value-type="float" office:value="4252471" table:style-name="ce40">
            <text:p><text:s text:c="2"/>4.252.471,00<text:s/></text:p>
          </table:table-cell>
          <table:table-cell office:value-type="float" office:value="495207" table:style-name="ce39">
            <text:p><text:s text:c="2"/>495.207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2.2.9.2.01.04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EMPENHOS LIQUIDADOS PAG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51.79" table:style-name="ce32">
            <text:p><text:s text:c="2"/>151,79<text:s/></text:p>
          </table:table-cell>
          <table:table-cell office:value-type="float" office:value="3750286.37" table:style-name="ce33">
            <text:p><text:s text:c="2"/>3.750.286,37<text:s/></text:p>
          </table:table-cell>
          <table:table-cell office:value-type="float" office:value="3750134.58" table:style-name="ce32">
            <text:p><text:s text:c="2"/>3.750.134,58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3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E RESTOS A PAGAR</text:p>
          </table:table-cell>
          <table:table-cell office:value-type="float" office:value="504976.95" table:style-name="ce23">
            <text:p><text:s text:c="2"/>504.976,95<text:s/></text:p>
          </table:table-cell>
          <table:table-cell office:value-type="string" table:style-name="ce24">
            <text:p>C</text:p>
          </table:table-cell>
          <table:table-cell office:value-type="float" office:value="1068576.74" table:style-name="ce25">
            <text:p><text:s text:c="2"/>1.068.576,74<text:s/></text:p>
          </table:table-cell>
          <table:table-cell office:value-type="float" office:value="1068576.74" table:style-name="ce26">
            <text:p><text:s text:c="2"/>1.068.576,74<text:s/></text:p>
          </table:table-cell>
          <table:table-cell office:value-type="float" office:value="504976.95" table:style-name="ce25">
            <text:p><text:s text:c="2"/>504.976,95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3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E RP NÃO PROCESSADOS</text:p>
          </table:table-cell>
          <table:table-cell office:value-type="float" office:value="64882.74" table:style-name="ce16">
            <text:p><text:s text:c="2"/>64.882,74<text:s/></text:p>
          </table:table-cell>
          <table:table-cell office:value-type="string" table:style-name="ce17">
            <text:p>C</text:p>
          </table:table-cell>
          <table:table-cell office:value-type="float" office:value="188388.32" table:style-name="ce18">
            <text:p><text:s text:c="2"/>188.388,32<text:s/></text:p>
          </table:table-cell>
          <table:table-cell office:value-type="float" office:value="188388.32" table:style-name="ce19">
            <text:p><text:s text:c="2"/>188.388,32<text:s/></text:p>
          </table:table-cell>
          <table:table-cell office:value-type="float" office:value="64882.74" table:style-name="ce18">
            <text:p><text:s text:c="2"/>64.882,74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1.1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NÃO PROCESSADOS A LIQUID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53690.3" table:style-name="ce39">
            <text:p><text:s text:c="2"/>53.690,30<text:s/></text:p>
          </table:table-cell>
          <table:table-cell office:value-type="float" office:value="56700.3" table:style-name="ce40">
            <text:p><text:s text:c="2"/>56.700,30<text:s/></text:p>
          </table:table-cell>
          <table:table-cell office:value-type="float" office:value="3010" table:style-name="ce39">
            <text:p><text:s text:c="2"/>3.010,0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3.1.2.0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NÃO PROCESSADOS EM LIQUIDA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8182.44" table:style-name="ce32">
            <text:p><text:s text:c="2"/>8.182,44<text:s/></text:p>
          </table:table-cell>
          <table:table-cell office:value-type="float" office:value="8182.44" table:style-name="ce33">
            <text:p><text:s text:c="2"/>8.182,44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1.3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NÃO PROCESSADOS LIQUIDADOS A PAG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61632.84" table:style-name="ce39">
            <text:p><text:s text:c="2"/>61.632,84<text:s/></text:p>
          </table:table-cell>
          <table:table-cell office:value-type="float" office:value="61632.84" table:style-name="ce40">
            <text:p><text:s text:c="2"/>61.632,84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3.1.4.0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NÃO PROCESSADOS PAG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61632.84" table:style-name="ce33">
            <text:p><text:s text:c="2"/>61.632,84<text:s/></text:p>
          </table:table-cell>
          <table:table-cell office:value-type="float" office:value="61632.84" table:style-name="ce32">
            <text:p><text:s text:c="2"/>61.632,84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6.3.1.7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RP NÃO PROCESSADOS - INSCRIÇÃO NO EXERCÍCIO</text:p>
          </table:table-cell>
          <table:table-cell office:value-type="float" office:value="64882.74" table:style-name="ce23">
            <text:p><text:s text:c="2"/>64.882,74<text:s/></text:p>
          </table:table-cell>
          <table:table-cell office:value-type="string" table:style-name="ce24">
            <text:p>C</text:p>
          </table:table-cell>
          <table:table-cell office:value-type="float" office:value="64882.74" table:style-name="ce25">
            <text:p><text:s text:c="2"/>64.882,74<text:s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3.1.7.1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NÃO PROCESSADOS A LIQUIDAR - INSCRIÇÃO NO EXERCÍCIO</text:p>
          </table:table-cell>
          <table:table-cell office:value-type="float" office:value="56700.3" table:style-name="ce30">
            <text:p><text:s text:c="2"/>56.700,30<text:s/></text:p>
          </table:table-cell>
          <table:table-cell office:value-type="string" table:style-name="ce31">
            <text:p>C</text:p>
          </table:table-cell>
          <table:table-cell office:value-type="float" office:value="56700.3" table:style-name="ce32">
            <text:p><text:s text:c="2"/>56.700,3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1.7.2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NÃO PROCESSADOS EM LIQUIDAÇÃO - INSCRIÇÃO NO EXERCÍCIO</text:p>
          </table:table-cell>
          <table:table-cell office:value-type="float" office:value="8182.44" table:style-name="ce37">
            <text:p><text:s text:c="2"/>8.182,44<text:s/></text:p>
          </table:table-cell>
          <table:table-cell office:value-type="string" table:style-name="ce38">
            <text:p>C</text:p>
          </table:table-cell>
          <table:table-cell office:value-type="float" office:value="8182.44" table:style-name="ce39">
            <text:p><text:s text:c="2"/>8.182,44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3.1.9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RP NÃO PROCESSADOS CANCELADO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239.9" table:style-name="ce19">
            <text:p><text:s text:c="2"/>239,90<text:s/></text:p>
          </table:table-cell>
          <table:table-cell office:value-type="float" office:value="239.9" table:style-name="ce18">
            <text:p><text:s text:c="2"/>239,90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1.9.9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OUTROS CANCELAMENTOS DE RP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239.9" table:style-name="ce40">
            <text:p><text:s text:c="2"/>239,90<text:s/></text:p>
          </table:table-cell>
          <table:table-cell office:value-type="float" office:value="239.9" table:style-name="ce39">
            <text:p><text:s text:c="2"/>239,90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6.3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E RP PROCESSADOS</text:p>
          </table:table-cell>
          <table:table-cell office:value-type="float" office:value="440094.21" table:style-name="ce16">
            <text:p><text:s text:c="2"/>440.094,21<text:s/></text:p>
          </table:table-cell>
          <table:table-cell office:value-type="string" table:style-name="ce17">
            <text:p>C</text:p>
          </table:table-cell>
          <table:table-cell office:value-type="float" office:value="880188.42" table:style-name="ce18">
            <text:p><text:s text:c="2"/>880.188,42<text:s/></text:p>
          </table:table-cell>
          <table:table-cell office:value-type="float" office:value="880188.42" table:style-name="ce19">
            <text:p><text:s text:c="2"/>880.188,42<text:s/></text:p>
          </table:table-cell>
          <table:table-cell office:value-type="float" office:value="440094.21" table:style-name="ce18">
            <text:p><text:s text:c="2"/>440.094,2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2.1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PROCESSADOS A PAG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440094.21" table:style-name="ce39">
            <text:p><text:s text:c="2"/>440.094,21<text:s/></text:p>
          </table:table-cell>
          <table:table-cell office:value-type="float" office:value="440094.21" table:style-name="ce40">
            <text:p><text:s text:c="2"/>440.094,21<text:s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6.3.2.2.0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P PROCESSADOS PAG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440094.21" table:style-name="ce33">
            <text:p><text:s text:c="2"/>440.094,21<text:s/></text:p>
          </table:table-cell>
          <table:table-cell office:value-type="float" office:value="440094.21" table:style-name="ce32">
            <text:p><text:s text:c="2"/>440.094,21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6.3.2.7.0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P PROCESSADOS - INSCRIÇÃO NO EXERCÍCIO</text:p>
          </table:table-cell>
          <table:table-cell office:value-type="float" office:value="440094.21" table:style-name="ce37">
            <text:p><text:s text:c="2"/>440.094,21<text:s/></text:p>
          </table:table-cell>
          <table:table-cell office:value-type="string" table:style-name="ce38">
            <text:p>C</text:p>
          </table:table-cell>
          <table:table-cell office:value-type="float" office:value="440094.21" table:style-name="ce39">
            <text:p><text:s text:c="2"/>440.094,21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OLES DEVEDORES</text:p>
          </table:table-cell>
          <table:table-cell office:value-type="float" office:value="1510295.6" table:style-name="ce16">
            <text:p><text:s text:c="2"/>1.510.295,60<text:s/></text:p>
          </table:table-cell>
          <table:table-cell office:value-type="string" table:style-name="ce17">
            <text:p>D</text:p>
          </table:table-cell>
          <table:table-cell office:value-type="float" office:value="40728947.75" table:style-name="ce18">
            <text:p><text:s text:c="2"/>40.728.947,75<text:s/></text:p>
          </table:table-cell>
          <table:table-cell office:value-type="float" office:value="15581419.23" table:style-name="ce19">
            <text:p><text:s text:c="2"/>15.581.419,23<text:s/></text:p>
          </table:table-cell>
          <table:table-cell office:value-type="float" office:value="26657824.120000001" table:style-name="ce18">
            <text:p><text:s text:c="2"/>26.657.824,12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1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TOS POTENCIAIS</text:p>
          </table:table-cell>
          <table:table-cell office:value-type="float" office:value="802948.24" table:style-name="ce23">
            <text:p><text:s text:c="2"/>802.948,24<text:s/></text:p>
          </table:table-cell>
          <table:table-cell office:value-type="string" table:style-name="ce24">
            <text:p>D</text:p>
          </table:table-cell>
          <table:table-cell office:value-type="float" office:value="348947.57" table:style-name="ce25">
            <text:p><text:s text:c="2"/>348.947,57<text:s/></text:p>
          </table:table-cell>
          <table:table-cell office:value-type="float" office:value="13663.56" table:style-name="ce26">
            <text:p><text:s text:c="2"/>13.663,56<text:s/></text:p>
          </table:table-cell>
          <table:table-cell office:value-type="float" office:value="1138232.25" table:style-name="ce25">
            <text:p><text:s text:c="2"/>1.138.232,25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1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ATOS POTENCIAIS PASSIVOS</text:p>
          </table:table-cell>
          <table:table-cell office:value-type="float" office:value="802948.24" table:style-name="ce16">
            <text:p><text:s text:c="2"/>802.948,24<text:s/></text:p>
          </table:table-cell>
          <table:table-cell office:value-type="string" table:style-name="ce17">
            <text:p>D</text:p>
          </table:table-cell>
          <table:table-cell office:value-type="float" office:value="348947.57" table:style-name="ce18">
            <text:p><text:s text:c="2"/>348.947,57<text:s/></text:p>
          </table:table-cell>
          <table:table-cell office:value-type="float" office:value="13663.56" table:style-name="ce19">
            <text:p><text:s text:c="2"/>13.663,56<text:s/></text:p>
          </table:table-cell>
          <table:table-cell office:value-type="float" office:value="1138232.25" table:style-name="ce18">
            <text:p><text:s text:c="2"/>1.138.232,25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1.2.3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BRIGAÇÕES CONTRATUAIS</text:p>
          </table:table-cell>
          <table:table-cell office:value-type="float" office:value="802948.24" table:style-name="ce23">
            <text:p><text:s text:c="2"/>802.948,24<text:s/></text:p>
          </table:table-cell>
          <table:table-cell office:value-type="string" table:style-name="ce24">
            <text:p>D</text:p>
          </table:table-cell>
          <table:table-cell office:value-type="float" office:value="348947.57" table:style-name="ce25">
            <text:p><text:s text:c="2"/>348.947,57<text:s/></text:p>
          </table:table-cell>
          <table:table-cell office:value-type="float" office:value="13663.56" table:style-name="ce26">
            <text:p><text:s text:c="2"/>13.663,56<text:s/></text:p>
          </table:table-cell>
          <table:table-cell office:value-type="float" office:value="1138232.25" table:style-name="ce25">
            <text:p><text:s text:c="2"/>1.138.232,25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1.2.3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OBRIGAÇÕES CONTRATUAIS - CONSOLIDAÇÃO</text:p>
          </table:table-cell>
          <table:table-cell office:value-type="float" office:value="802948.24" table:style-name="ce16">
            <text:p><text:s text:c="2"/>802.948,24<text:s/></text:p>
          </table:table-cell>
          <table:table-cell office:value-type="string" table:style-name="ce17">
            <text:p>D</text:p>
          </table:table-cell>
          <table:table-cell office:value-type="float" office:value="348947.57" table:style-name="ce18">
            <text:p><text:s text:c="2"/>348.947,57<text:s/></text:p>
          </table:table-cell>
          <table:table-cell office:value-type="float" office:value="13663.56" table:style-name="ce19">
            <text:p><text:s text:c="2"/>13.663,56<text:s/></text:p>
          </table:table-cell>
          <table:table-cell office:value-type="float" office:value="1138232.25" table:style-name="ce18">
            <text:p><text:s text:c="2"/>1.138.232,25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7.1.2.3.1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ATOS DE SERVIÇOS</text:p>
          </table:table-cell>
          <table:table-cell office:value-type="float" office:value="802948.24" table:style-name="ce37">
            <text:p><text:s text:c="2"/>802.948,24<text:s/></text:p>
          </table:table-cell>
          <table:table-cell office:value-type="string" table:style-name="ce38">
            <text:p>D</text:p>
          </table:table-cell>
          <table:table-cell office:value-type="float" office:value="288036.59000000003" table:style-name="ce39">
            <text:p><text:s text:c="2"/>288.036,59<text:s/></text:p>
          </table:table-cell>
          <table:table-cell office:value-type="float" office:value="11390.76" table:style-name="ce40">
            <text:p><text:s text:c="2"/>11.390,76<text:s/></text:p>
          </table:table-cell>
          <table:table-cell office:value-type="float" office:value="1079594.07" table:style-name="ce39">
            <text:p><text:s text:c="2"/>1.079.594,0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1.2.3.1.04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NTRATOS DE FORNECIMENTO DE BEN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0910.98" table:style-name="ce32">
            <text:p><text:s text:c="2"/>60.910,98<text:s/></text:p>
          </table:table-cell>
          <table:table-cell office:value-type="float" office:value="2272.8000000000002" table:style-name="ce33">
            <text:p><text:s text:c="2"/>2.272,80<text:s/></text:p>
          </table:table-cell>
          <table:table-cell office:value-type="float" office:value="58638.18" table:style-name="ce32">
            <text:p><text:s text:c="2"/>58.638,18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2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ADMINISTRAÇÃO FINANCEIRA</text:p>
          </table:table-cell>
          <table:table-cell office:value-type="float" office:value="707347.36" table:style-name="ce23">
            <text:p><text:s text:c="2"/>707.347,36<text:s/></text:p>
          </table:table-cell>
          <table:table-cell office:value-type="string" table:style-name="ce24">
            <text:p>D</text:p>
          </table:table-cell>
          <table:table-cell office:value-type="float" office:value="40380000.18" table:style-name="ce25">
            <text:p><text:s text:c="2"/>40.380.000,18<text:s/></text:p>
          </table:table-cell>
          <table:table-cell office:value-type="float" office:value="15567755.67" table:style-name="ce26">
            <text:p><text:s text:c="2"/>15.567.755,67<text:s/></text:p>
          </table:table-cell>
          <table:table-cell office:value-type="float" office:value="25519591.870000001" table:style-name="ce25">
            <text:p><text:s text:c="2"/>25.519.591,87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2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ISPONIBILIDADES POR DESTINAÇÃO</text:p>
          </table:table-cell>
          <table:table-cell office:value-type="float" office:value="707347.36" table:style-name="ce16">
            <text:p><text:s text:c="2"/>707.347,36<text:s/></text:p>
          </table:table-cell>
          <table:table-cell office:value-type="string" table:style-name="ce17">
            <text:p>D</text:p>
          </table:table-cell>
          <table:table-cell office:value-type="float" office:value="5268602.0199999996" table:style-name="ce18">
            <text:p><text:s text:c="2"/>5.268.602,02<text:s/></text:p>
          </table:table-cell>
          <table:table-cell office:value-type="float" office:value="622.95000000000005" table:style-name="ce19">
            <text:p><text:s text:c="2"/>622,95<text:s/></text:p>
          </table:table-cell>
          <table:table-cell office:value-type="float" office:value="5975326.4299999997" table:style-name="ce18">
            <text:p><text:s text:c="2"/>5.975.326,43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2.1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OLE DA DISPONIBILIDADE DE RECURSOS</text:p>
          </table:table-cell>
          <table:table-cell office:value-type="float" office:value="707347.36" table:style-name="ce23">
            <text:p><text:s text:c="2"/>707.347,36<text:s/></text:p>
          </table:table-cell>
          <table:table-cell office:value-type="string" table:style-name="ce24">
            <text:p>D</text:p>
          </table:table-cell>
          <table:table-cell office:value-type="float" office:value="5268602.0199999996" table:style-name="ce25">
            <text:p><text:s text:c="2"/>5.268.602,02<text:s/></text:p>
          </table:table-cell>
          <table:table-cell office:value-type="float" office:value="622.95000000000005" table:style-name="ce26">
            <text:p><text:s text:c="2"/>622,95<text:s/></text:p>
          </table:table-cell>
          <table:table-cell office:value-type="float" office:value="5975326.4299999997" table:style-name="ce25">
            <text:p><text:s text:c="2"/>5.975.326,43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2.1.1.1.00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RECURSOS ORDINÁRIOS</text:p>
          </table:table-cell>
          <table:table-cell office:value-type="float" office:value="568379.25" table:style-name="ce30">
            <text:p><text:s text:c="2"/>568.379,25<text:s/></text:p>
          </table:table-cell>
          <table:table-cell office:value-type="string" table:style-name="ce31">
            <text:p>D</text:p>
          </table:table-cell>
          <table:table-cell office:value-type="float" office:value="4369251.6100000003" table:style-name="ce32">
            <text:p><text:s text:c="2"/>4.369.251,61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4937630.8600000003" table:style-name="ce32">
            <text:p><text:s text:c="2"/>4.937.630,86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7.2.1.1.3.00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ECURSOS EXTRAORÇAMENTÁRIOS</text:p>
          </table:table-cell>
          <table:table-cell office:value-type="float" office:value="138968.10999999999" table:style-name="ce37">
            <text:p><text:s text:c="2"/>138.968,11<text:s/></text:p>
          </table:table-cell>
          <table:table-cell office:value-type="string" table:style-name="ce38">
            <text:p>D</text:p>
          </table:table-cell>
          <table:table-cell office:value-type="float" office:value="899350.41" table:style-name="ce39">
            <text:p><text:s text:c="2"/>899.350,41<text:s/></text:p>
          </table:table-cell>
          <table:table-cell office:value-type="float" office:value="622.95000000000005" table:style-name="ce40">
            <text:p><text:s text:c="2"/>622,95<text:s/></text:p>
          </table:table-cell>
          <table:table-cell office:value-type="float" office:value="1037695.57" table:style-name="ce39">
            <text:p><text:s text:c="2"/>1.037.695,57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2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OGRAMAÇÃO FINANCEIRA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35111398.159999996" table:style-name="ce18">
            <text:p><text:s text:c="2"/>35.111.398,16<text:s/></text:p>
          </table:table-cell>
          <table:table-cell office:value-type="float" office:value="15567132.720000001" table:style-name="ce19">
            <text:p><text:s text:c="2"/>15.567.132,72<text:s/></text:p>
          </table:table-cell>
          <table:table-cell office:value-type="float" office:value="19544265.440000001" table:style-name="ce18">
            <text:p><text:s text:c="2"/>19.544.265,44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2.2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RONOGRAMA DE EXECUÇÃO MENSAL DE DESEMBOLS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35111398.159999996" table:style-name="ce25">
            <text:p><text:s text:c="2"/>35.111.398,16<text:s/></text:p>
          </table:table-cell>
          <table:table-cell office:value-type="float" office:value="15567132.720000001" table:style-name="ce26">
            <text:p><text:s text:c="2"/>15.567.132,72<text:s/></text:p>
          </table:table-cell>
          <table:table-cell office:value-type="float" office:value="19544265.440000001" table:style-name="ce25">
            <text:p><text:s text:c="2"/>19.544.265,44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2.2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OLE DE DESEMBOLSO MENSAL ORÇAMENTÁRI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35111398.159999996" table:style-name="ce18">
            <text:p><text:s text:c="2"/>35.111.398,16<text:s/></text:p>
          </table:table-cell>
          <table:table-cell office:value-type="float" office:value="15567132.720000001" table:style-name="ce19">
            <text:p><text:s text:c="2"/>15.567.132,72<text:s/></text:p>
          </table:table-cell>
          <table:table-cell office:value-type="float" office:value="19544265.440000001" table:style-name="ce18">
            <text:p><text:s text:c="2"/>19.544.265,44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2.2.1.1.01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OLE DE DESEMBOLSO MENSAL - DESPESAS ORÇAMENTÁRIA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1261132.720000001" table:style-name="ce25">
            <text:p><text:s text:c="2"/>11.261.132,72<text:s/></text:p>
          </table:table-cell>
          <table:table-cell office:value-type="float" office:value="1489000" table:style-name="ce26">
            <text:p><text:s text:c="2"/>1.489.000,00<text:s/></text:p>
          </table:table-cell>
          <table:table-cell office:value-type="float" office:value="9772132.7200000007" table:style-name="ce25">
            <text:p><text:s text:c="2"/>9.772.132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2.2.1.1.01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RONOGRAMA DE DESEMBOLSO MENSAL - INICIA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1025132.720000001" table:style-name="ce32">
            <text:p><text:s text:c="2"/>11.025.132,72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1025132.720000001" table:style-name="ce32">
            <text:p><text:s text:c="2"/>11.025.132,72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7.2.2.1.1.01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RONOGRAMA DE DESEMBOLSO MENSAL - ADICIONAL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36000" table:style-name="ce39">
            <text:p><text:s text:c="2"/>236.000,00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236000" table:style-name="ce39">
            <text:p><text:s text:c="2"/>236.000,0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2.2.1.1.01.03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(-) CRONOGRAMA DE DESEMBOLSO MENSAL - REDU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1489000" table:style-name="ce33">
            <text:p><text:s text:c="2"/>1.489.000,00<text:s/></text:p>
          </table:table-cell>
          <table:table-cell office:value-type="float" office:value="1489000" table:style-name="ce32">
            <text:p><text:s text:c="2"/>1.489.000,00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2.2.1.1.02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OLE DE DESEMBOLSO MENSAL - TRANSFERÊNCIA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3850265.440000001" table:style-name="ce25">
            <text:p><text:s text:c="2"/>23.850.265,44<text:s/></text:p>
          </table:table-cell>
          <table:table-cell office:value-type="float" office:value="14078132.720000001" table:style-name="ce26">
            <text:p><text:s text:c="2"/>14.078.132,72<text:s/></text:p>
          </table:table-cell>
          <table:table-cell office:value-type="float" office:value="9772132.7200000007" table:style-name="ce25">
            <text:p><text:s text:c="2"/>9.772.132,72<text:s/></text:p>
          </table:table-cell>
          <table:table-cell office:value-type="string" table:style-name="ce24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2.2.1.1.02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ROGRAMAÇÃO DAS TRANS. FINANCEIRAS A RECEBER - INICIA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1025132.720000001" table:style-name="ce32">
            <text:p><text:s text:c="2"/>11.025.132,72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11025132.720000001" table:style-name="ce32">
            <text:p><text:s text:c="2"/>11.025.132,72<text:s/></text:p>
          </table:table-cell>
          <table:table-cell office:value-type="string" table:style-name="ce31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7.2.2.1.1.02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ROGRAMAÇÃO DAS TRANS. FINANCEIRAS A RECEBER - ADICIONAL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2825132.720000001" table:style-name="ce39">
            <text:p><text:s text:c="2"/>12.825.132,72<text:s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12825132.720000001" table:style-name="ce39">
            <text:p><text:s text:c="2"/>12.825.132,72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7.2.2.1.1.02.03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(-) PROGRAMAÇÃO DAS TRANS. FINANCEIRAS A RECEBER - REDUÇÃO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14078132.720000001" table:style-name="ce33">
            <text:p><text:s text:c="2"/>14.078.132,72<text:s/></text:p>
          </table:table-cell>
          <table:table-cell office:value-type="float" office:value="14078132.720000001" table:style-name="ce32">
            <text:p><text:s text:c="2"/>14.078.132,72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9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OUTROS CONTROLE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9.9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EMAIS CONTROLE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7.9.9.9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EMAIS CONTROLES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0" table:style-name="ce25">
            <text:p><text:s text:c="2"/>-<text:s text:c="2"/></text:p>
          </table:table-cell>
          <table:table-cell office:value-type="float" office:value="0" table:style-name="ce26">
            <text:p><text:s text:c="2"/>-<text:s text:c="2"/></text:p>
          </table:table-cell>
          <table:table-cell office:value-type="float" office:value="0" table:style-name="ce25">
            <text:p><text:s text:c="2"/>-<text:s text:c="2"/></text:p>
          </table:table-cell>
          <table:table-cell table:style-name="ce24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7.9.9.9.9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EMAIS CONTROLE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0" table:style-name="ce18">
            <text:p><text:s text:c="2"/>-<text:s text:c="2"/></text:p>
          </table:table-cell>
          <table:table-cell office:value-type="float" office:value="0" table:style-name="ce19">
            <text:p><text:s text:c="2"/>-<text:s text:c="2"/></text:p>
          </table:table-cell>
          <table:table-cell office:value-type="float" office:value="0" table:style-name="ce18">
            <text:p><text:s text:c="2"/>-<text:s text:c="2"/></text:p>
          </table:table-cell>
          <table:table-cell table:style-name="ce17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7.9.9.9.9.98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DEMAIS CONTROL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0" table:style-name="ce40">
            <text:p><text:s text:c="2"/>-<text:s text:c="2"/></text:p>
          </table:table-cell>
          <table:table-cell office:value-type="float" office:value="0" table:style-name="ce39">
            <text:p><text:s text:c="2"/>-<text:s text:c="2"/></text:p>
          </table:table-cell>
          <table:table-cell table:style-name="ce38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0.0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OLES CREDORES</text:p>
          </table:table-cell>
          <table:table-cell office:value-type="float" office:value="1510295.6" table:style-name="ce16">
            <text:p><text:s text:c="2"/>1.510.295,60<text:s/></text:p>
          </table:table-cell>
          <table:table-cell office:value-type="string" table:style-name="ce17">
            <text:p>C</text:p>
          </table:table-cell>
          <table:table-cell office:value-type="float" office:value="40375135.590000004" table:style-name="ce18">
            <text:p><text:s text:c="2"/>40.375.135,59<text:s/></text:p>
          </table:table-cell>
          <table:table-cell office:value-type="float" office:value="65522664.109999999" table:style-name="ce19">
            <text:p><text:s text:c="2"/>65.522.664,11<text:s/></text:p>
          </table:table-cell>
          <table:table-cell office:value-type="float" office:value="26657824.120000001" table:style-name="ce18">
            <text:p><text:s text:c="2"/>26.657.824,12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1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OS ATOS POTENCIAIS</text:p>
          </table:table-cell>
          <table:table-cell office:value-type="float" office:value="802948.24" table:style-name="ce23">
            <text:p><text:s text:c="2"/>802.948,24<text:s/></text:p>
          </table:table-cell>
          <table:table-cell office:value-type="string" table:style-name="ce24">
            <text:p>C</text:p>
          </table:table-cell>
          <table:table-cell office:value-type="float" office:value="582407.03" table:style-name="ce25">
            <text:p><text:s text:c="2"/>582.407,03<text:s/></text:p>
          </table:table-cell>
          <table:table-cell office:value-type="float" office:value="917691.04" table:style-name="ce26">
            <text:p><text:s text:c="2"/>917.691,04<text:s/></text:p>
          </table:table-cell>
          <table:table-cell office:value-type="float" office:value="1138232.25" table:style-name="ce25">
            <text:p><text:s text:c="2"/>1.138.232,25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1.2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OS ATOS POTENCIAIS PASSIVOS</text:p>
          </table:table-cell>
          <table:table-cell office:value-type="float" office:value="802948.24" table:style-name="ce16">
            <text:p><text:s text:c="2"/>802.948,24<text:s/></text:p>
          </table:table-cell>
          <table:table-cell office:value-type="string" table:style-name="ce17">
            <text:p>C</text:p>
          </table:table-cell>
          <table:table-cell office:value-type="float" office:value="582407.03" table:style-name="ce18">
            <text:p><text:s text:c="2"/>582.407,03<text:s/></text:p>
          </table:table-cell>
          <table:table-cell office:value-type="float" office:value="917691.04" table:style-name="ce19">
            <text:p><text:s text:c="2"/>917.691,04<text:s/></text:p>
          </table:table-cell>
          <table:table-cell office:value-type="float" office:value="1138232.25" table:style-name="ce18">
            <text:p><text:s text:c="2"/>1.138.232,25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1.2.3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E OBRIGAÇÕES CONTRATUAIS</text:p>
          </table:table-cell>
          <table:table-cell office:value-type="float" office:value="802948.24" table:style-name="ce23">
            <text:p><text:s text:c="2"/>802.948,24<text:s/></text:p>
          </table:table-cell>
          <table:table-cell office:value-type="string" table:style-name="ce24">
            <text:p>C</text:p>
          </table:table-cell>
          <table:table-cell office:value-type="float" office:value="582407.03" table:style-name="ce25">
            <text:p><text:s text:c="2"/>582.407,03<text:s/></text:p>
          </table:table-cell>
          <table:table-cell office:value-type="float" office:value="917691.04" table:style-name="ce26">
            <text:p><text:s text:c="2"/>917.691,04<text:s/></text:p>
          </table:table-cell>
          <table:table-cell office:value-type="float" office:value="1138232.25" table:style-name="ce25">
            <text:p><text:s text:c="2"/>1.138.232,25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1.2.3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E OBRIGAÇÕES -CONSOLIDAÇÃO</text:p>
          </table:table-cell>
          <table:table-cell office:value-type="float" office:value="802948.24" table:style-name="ce16">
            <text:p><text:s text:c="2"/>802.948,24<text:s/></text:p>
          </table:table-cell>
          <table:table-cell office:value-type="string" table:style-name="ce17">
            <text:p>C</text:p>
          </table:table-cell>
          <table:table-cell office:value-type="float" office:value="582407.03" table:style-name="ce18">
            <text:p><text:s text:c="2"/>582.407,03<text:s/></text:p>
          </table:table-cell>
          <table:table-cell office:value-type="float" office:value="917691.04" table:style-name="ce19">
            <text:p><text:s text:c="2"/>917.691,04<text:s/></text:p>
          </table:table-cell>
          <table:table-cell office:value-type="float" office:value="1138232.25" table:style-name="ce18">
            <text:p><text:s text:c="2"/>1.138.232,25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1.2.3.1.02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CONTRATOS DE SERVIÇOS</text:p>
          </table:table-cell>
          <table:table-cell office:value-type="float" office:value="802948.24" table:style-name="ce23">
            <text:p><text:s text:c="2"/>802.948,24<text:s/></text:p>
          </table:table-cell>
          <table:table-cell office:value-type="string" table:style-name="ce24">
            <text:p>C</text:p>
          </table:table-cell>
          <table:table-cell office:value-type="float" office:value="562079.67000000004" table:style-name="ce25">
            <text:p><text:s text:c="2"/>562.079,67<text:s/></text:p>
          </table:table-cell>
          <table:table-cell office:value-type="float" office:value="838725.5" table:style-name="ce26">
            <text:p><text:s text:c="2"/>838.725,50<text:s/></text:p>
          </table:table-cell>
          <table:table-cell office:value-type="float" office:value="1079594.07" table:style-name="ce25">
            <text:p><text:s text:c="2"/>1.079.594,0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1.2.3.1.02.01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NTRATOS DE SERVIÇOS - A EXECUTAR</text:p>
          </table:table-cell>
          <table:table-cell office:value-type="float" office:value="802948.24" table:style-name="ce30">
            <text:p><text:s text:c="2"/>802.948,24<text:s/></text:p>
          </table:table-cell>
          <table:table-cell office:value-type="string" table:style-name="ce31">
            <text:p>C</text:p>
          </table:table-cell>
          <table:table-cell office:value-type="float" office:value="557076.53" table:style-name="ce32">
            <text:p><text:s text:c="2"/>557.076,53<text:s/></text:p>
          </table:table-cell>
          <table:table-cell office:value-type="float" office:value="293039.73" table:style-name="ce33">
            <text:p><text:s text:c="2"/>293.039,73<text:s/></text:p>
          </table:table-cell>
          <table:table-cell office:value-type="float" office:value="538911.43999999994" table:style-name="ce32">
            <text:p><text:s text:c="2"/>538.911,44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1.2.3.1.02.02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ATOS DE SERVIÇOS - EXECUTADO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5003.1400000000003" table:style-name="ce39">
            <text:p><text:s text:c="2"/>5.003,14<text:s/></text:p>
          </table:table-cell>
          <table:table-cell office:value-type="float" office:value="545685.77" table:style-name="ce40">
            <text:p><text:s text:c="2"/>545.685,77<text:s/></text:p>
          </table:table-cell>
          <table:table-cell office:value-type="float" office:value="540682.63" table:style-name="ce39">
            <text:p><text:s text:c="2"/>540.682,63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1.2.3.1.04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ONTRATOS DE FORNECIMENTO DE BEN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0327.36" table:style-name="ce18">
            <text:p><text:s text:c="2"/>20.327,36<text:s/></text:p>
          </table:table-cell>
          <table:table-cell office:value-type="float" office:value="78965.539999999994" table:style-name="ce19">
            <text:p><text:s text:c="2"/>78.965,54<text:s/></text:p>
          </table:table-cell>
          <table:table-cell office:value-type="float" office:value="58638.18" table:style-name="ce18">
            <text:p><text:s text:c="2"/>58.638,18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1.2.3.1.04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NTRATOS DE FORNECIMENTO DE BENS - A EXECUTA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20327.36" table:style-name="ce39">
            <text:p><text:s text:c="2"/>20.327,36<text:s/></text:p>
          </table:table-cell>
          <table:table-cell office:value-type="float" office:value="60910.98" table:style-name="ce40">
            <text:p><text:s text:c="2"/>60.910,98<text:s/></text:p>
          </table:table-cell>
          <table:table-cell office:value-type="float" office:value="40583.620000000003" table:style-name="ce39">
            <text:p><text:s text:c="2"/>40.583,62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1.2.3.1.04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NTRATOS DE FORNECIMENTO DE BENS - EXECUTADO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18054.560000000001" table:style-name="ce33">
            <text:p><text:s text:c="2"/>18.054,56<text:s/></text:p>
          </table:table-cell>
          <table:table-cell office:value-type="float" office:value="18054.560000000001" table:style-name="ce32">
            <text:p><text:s text:c="2"/>18.054,56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0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A ADMINISTRAÇÃO FINANCEIRA</text:p>
          </table:table-cell>
          <table:table-cell office:value-type="float" office:value="707347.36" table:style-name="ce23">
            <text:p><text:s text:c="2"/>707.347,36<text:s/></text:p>
          </table:table-cell>
          <table:table-cell office:value-type="string" table:style-name="ce24">
            <text:p>C</text:p>
          </table:table-cell>
          <table:table-cell office:value-type="float" office:value="39792728.560000002" table:style-name="ce25">
            <text:p><text:s text:c="2"/>39.792.728,56<text:s/></text:p>
          </table:table-cell>
          <table:table-cell office:value-type="float" office:value="64604973.07" table:style-name="ce26">
            <text:p><text:s text:c="2"/>64.604.973,07<text:s/></text:p>
          </table:table-cell>
          <table:table-cell office:value-type="float" office:value="25519591.870000001" table:style-name="ce25">
            <text:p><text:s text:c="2"/>25.519.591,87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1.0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EXECUÇÃO DAS DISPONIBILIDADES POR DESTINAÇÃO</text:p>
          </table:table-cell>
          <table:table-cell office:value-type="float" office:value="707347.36" table:style-name="ce16">
            <text:p><text:s text:c="2"/>707.347,36<text:s/></text:p>
          </table:table-cell>
          <table:table-cell office:value-type="string" table:style-name="ce17">
            <text:p>C</text:p>
          </table:table-cell>
          <table:table-cell office:value-type="float" office:value="14571047.15" table:style-name="ce18">
            <text:p><text:s text:c="2"/>14.571.047,15<text:s/></text:p>
          </table:table-cell>
          <table:table-cell office:value-type="float" office:value="19839026.219999999" table:style-name="ce19">
            <text:p><text:s text:c="2"/>19.839.026,22<text:s/></text:p>
          </table:table-cell>
          <table:table-cell office:value-type="float" office:value="5975326.4299999997" table:style-name="ce18">
            <text:p><text:s text:c="2"/>5.975.326,43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1.1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A DISPONIBILIDADE DE RECURSOS</text:p>
          </table:table-cell>
          <table:table-cell office:value-type="float" office:value="707347.36" table:style-name="ce23">
            <text:p><text:s text:c="2"/>707.347,36<text:s/></text:p>
          </table:table-cell>
          <table:table-cell office:value-type="string" table:style-name="ce24">
            <text:p>C</text:p>
          </table:table-cell>
          <table:table-cell office:value-type="float" office:value="14571047.15" table:style-name="ce25">
            <text:p><text:s text:c="2"/>14.571.047,15<text:s/></text:p>
          </table:table-cell>
          <table:table-cell office:value-type="float" office:value="19839026.219999999" table:style-name="ce26">
            <text:p><text:s text:c="2"/>19.839.026,22<text:s/></text:p>
          </table:table-cell>
          <table:table-cell office:value-type="float" office:value="5975326.4299999997" table:style-name="ce25">
            <text:p><text:s text:c="2"/>5.975.326,43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1.1.1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ISPONIBILIDADE POR DESTINAÇÃO DE RECURSO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4910484.9800000004" table:style-name="ce18">
            <text:p><text:s text:c="2"/>4.910.484,98<text:s/></text:p>
          </table:table-cell>
          <table:table-cell office:value-type="float" office:value="4572582.38" table:style-name="ce19">
            <text:p><text:s text:c="2"/>4.572.582,38<text:s/></text:p>
          </table:table-cell>
          <table:table-cell office:value-type="float" office:value="337902.6" table:style-name="ce18">
            <text:p><text:s text:c="2"/>337.902,60<text:s/></text:p>
          </table:table-cell>
          <table:table-cell office:value-type="string" table:style-name="ce17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1.1.1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RECURSOS DISPONÍVEIS PARA O EXERCÍCI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4910484.9800000004" table:style-name="ce39">
            <text:p><text:s text:c="2"/>4.910.484,98<text:s/></text:p>
          </table:table-cell>
          <table:table-cell office:value-type="float" office:value="4572582.38" table:style-name="ce40">
            <text:p><text:s text:c="2"/>4.572.582,38<text:s/></text:p>
          </table:table-cell>
          <table:table-cell office:value-type="float" office:value="337902.6" table:style-name="ce39">
            <text:p><text:s text:c="2"/>337.902,60<text:s/></text:p>
          </table:table-cell>
          <table:table-cell office:value-type="string" table:style-name="ce38">
            <text:p>D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1.1.2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DISPONIBILIDADE POR DESTINAÇÃO DE RECURSOS COMPROMETIDA POR EMPENHO</text:p>
          </table:table-cell>
          <table:table-cell office:value-type="float" office:value="64882.74" table:style-name="ce16">
            <text:p><text:s text:c="2"/>64.882,74<text:s/></text:p>
          </table:table-cell>
          <table:table-cell office:value-type="string" table:style-name="ce17">
            <text:p>C</text:p>
          </table:table-cell>
          <table:table-cell office:value-type="float" office:value="4452615.58" table:style-name="ce18">
            <text:p><text:s text:c="2"/>4.452.615,58<text:s/></text:p>
          </table:table-cell>
          <table:table-cell office:value-type="float" office:value="4916197.67" table:style-name="ce19">
            <text:p><text:s text:c="2"/>4.916.197,67<text:s/></text:p>
          </table:table-cell>
          <table:table-cell office:value-type="float" office:value="528464.82999999996" table:style-name="ce18">
            <text:p><text:s text:c="2"/>528.464,83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1.1.2.01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DISPONIBILIDADE POR DESTINAÇÃO DE RECURSOS COMPROMETIDA POR EMPENHO - A LIQUIDAR</text:p>
          </table:table-cell>
          <table:table-cell office:value-type="float" office:value="56700.3" table:style-name="ce37">
            <text:p><text:s text:c="2"/>56.700,30<text:s/></text:p>
          </table:table-cell>
          <table:table-cell office:value-type="string" table:style-name="ce38">
            <text:p>C</text:p>
          </table:table-cell>
          <table:table-cell office:value-type="float" office:value="4444433.1399999997" table:style-name="ce39">
            <text:p><text:s text:c="2"/>4.444.433,14<text:s/></text:p>
          </table:table-cell>
          <table:table-cell office:value-type="float" office:value="4916197.67" table:style-name="ce40">
            <text:p><text:s text:c="2"/>4.916.197,67<text:s/></text:p>
          </table:table-cell>
          <table:table-cell office:value-type="float" office:value="528464.82999999996" table:style-name="ce39">
            <text:p><text:s text:c="2"/>528.464,83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1.1.2.02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DISPONIBILIDADE POR DESTINAÇÃO DE RECURSOS COMPROMETIDA POR EMPENHO - EM LIQUIDAÇÃO</text:p>
          </table:table-cell>
          <table:table-cell office:value-type="float" office:value="8182.44" table:style-name="ce30">
            <text:p><text:s text:c="2"/>8.182,44<text:s/></text:p>
          </table:table-cell>
          <table:table-cell office:value-type="string" table:style-name="ce31">
            <text:p>C</text:p>
          </table:table-cell>
          <table:table-cell office:value-type="float" office:value="8182.44" table:style-name="ce32">
            <text:p><text:s text:c="2"/>8.182,44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1.1.3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ISPONIBILIDADE POR DESTINAÇÃO DE RECURSOS COMPROMETIDA POR LIQUIDAÇÃO E ENTRADAS COMPENSATÓRIAS</text:p>
          </table:table-cell>
          <table:table-cell office:value-type="float" office:value="642464.62" table:style-name="ce23">
            <text:p><text:s text:c="2"/>642.464,62<text:s/></text:p>
          </table:table-cell>
          <table:table-cell office:value-type="string" table:style-name="ce24">
            <text:p>C</text:p>
          </table:table-cell>
          <table:table-cell office:value-type="float" office:value="5207323.6399999997" table:style-name="ce25">
            <text:p><text:s text:c="2"/>5.207.323,64<text:s/></text:p>
          </table:table-cell>
          <table:table-cell office:value-type="float" office:value="5212831.3" table:style-name="ce26">
            <text:p><text:s text:c="2"/>5.212.831,30<text:s/></text:p>
          </table:table-cell>
          <table:table-cell office:value-type="float" office:value="647972.28" table:style-name="ce25">
            <text:p><text:s text:c="2"/>647.972,28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1.1.3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MPROMETIDA POR LIQUIDAÇÃO</text:p>
          </table:table-cell>
          <table:table-cell office:value-type="float" office:value="440094.21" table:style-name="ce30">
            <text:p><text:s text:c="2"/>440.094,21<text:s/></text:p>
          </table:table-cell>
          <table:table-cell office:value-type="string" table:style-name="ce31">
            <text:p>C</text:p>
          </table:table-cell>
          <table:table-cell office:value-type="float" office:value="4258991.05" table:style-name="ce32">
            <text:p><text:s text:c="2"/>4.258.991,05<text:s/></text:p>
          </table:table-cell>
          <table:table-cell office:value-type="float" office:value="4314103.84" table:style-name="ce33">
            <text:p><text:s text:c="2"/>4.314.103,84<text:s/></text:p>
          </table:table-cell>
          <table:table-cell office:value-type="float" office:value="495207" table:style-name="ce32">
            <text:p><text:s text:c="2"/>495.207,00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1.1.3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COMPROMETIDA POR RETENÇÕES E CONSIGNAÇÕES</text:p>
          </table:table-cell>
          <table:table-cell office:value-type="float" office:value="138968.10999999999" table:style-name="ce37">
            <text:p><text:s text:c="2"/>138.968,11<text:s/></text:p>
          </table:table-cell>
          <table:table-cell office:value-type="string" table:style-name="ce38">
            <text:p>C</text:p>
          </table:table-cell>
          <table:table-cell office:value-type="float" office:value="884930.29" table:style-name="ce39">
            <text:p><text:s text:c="2"/>884.930,29<text:s/></text:p>
          </table:table-cell>
          <table:table-cell office:value-type="float" office:value="898727.46" table:style-name="ce40">
            <text:p><text:s text:c="2"/>898.727,46<text:s/></text:p>
          </table:table-cell>
          <table:table-cell office:value-type="float" office:value="152765.28" table:style-name="ce39">
            <text:p><text:s text:c="2"/>152.765,28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1.1.3.03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COMPROMETIDA POR DEPÓSITOS E GARANTIAS</text:p>
          </table:table-cell>
          <table:table-cell office:value-type="float" office:value="63402.3" table:style-name="ce30">
            <text:p><text:s text:c="2"/>63.402,30<text:s/></text:p>
          </table:table-cell>
          <table:table-cell office:value-type="string" table:style-name="ce31">
            <text:p>C</text:p>
          </table:table-cell>
          <table:table-cell office:value-type="float" office:value="63402.3" table:style-name="ce32">
            <text:p><text:s text:c="2"/>63.402,30<text:s/></text:p>
          </table:table-cell>
          <table:table-cell office:value-type="float" office:value="0" table:style-name="ce33">
            <text:p><text:s text:c="2"/>-<text:s text:c="2"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1.1.4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DISPONIBILIDADE POR DESTINAÇÃO DE RECURSOS UTILIZAD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622.95000000000005" table:style-name="ce25">
            <text:p><text:s text:c="2"/>622,95<text:s/></text:p>
          </table:table-cell>
          <table:table-cell office:value-type="float" office:value="5137414.87" table:style-name="ce26">
            <text:p><text:s text:c="2"/>5.137.414,87<text:s/></text:p>
          </table:table-cell>
          <table:table-cell office:value-type="float" office:value="5136791.92" table:style-name="ce25">
            <text:p><text:s text:c="2"/>5.136.791,92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1.1.4.01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UTILIZADA COM EXECUÇÃO ORÇAMENTÁRI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151.79" table:style-name="ce32">
            <text:p><text:s text:c="2"/>151,79<text:s/></text:p>
          </table:table-cell>
          <table:table-cell office:value-type="float" office:value="4252013.42" table:style-name="ce33">
            <text:p><text:s text:c="2"/>4.252.013,42<text:s/></text:p>
          </table:table-cell>
          <table:table-cell office:value-type="float" office:value="4251861.63" table:style-name="ce32">
            <text:p><text:s text:c="2"/>4.251.861,63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1.1.4.02.00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UTILIZADA COM RETENÇÕES E CONSIGNAÇÕES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0" table:style-name="ce39">
            <text:p><text:s text:c="2"/>-<text:s text:c="2"/></text:p>
          </table:table-cell>
          <table:table-cell office:value-type="float" office:value="884930.29" table:style-name="ce40">
            <text:p><text:s text:c="2"/>884.930,29<text:s/></text:p>
          </table:table-cell>
          <table:table-cell office:value-type="float" office:value="884930.29" table:style-name="ce39">
            <text:p><text:s text:c="2"/>884.930,29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1.1.4.99.00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DEMAIS UTILIZAÇÕES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471.16" table:style-name="ce32">
            <text:p><text:s text:c="2"/>471,16<text:s/></text:p>
          </table:table-cell>
          <table:table-cell office:value-type="float" office:value="471.16" table:style-name="ce33">
            <text:p><text:s text:c="2"/>471,16<text:s/></text:p>
          </table:table-cell>
          <table:table-cell office:value-type="float" office:value="0" table:style-name="ce32">
            <text:p><text:s text:c="2"/>-<text:s text:c="2"/></text:p>
          </table:table-cell>
          <table:table-cell table:style-name="ce31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2.0.0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A PROGRAMAÇÃO FINANCEIR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5221681.41" table:style-name="ce25">
            <text:p><text:s text:c="2"/>25.221.681,41<text:s/></text:p>
          </table:table-cell>
          <table:table-cell office:value-type="float" office:value="44765946.850000001" table:style-name="ce26">
            <text:p><text:s text:c="2"/>44.765.946,85<text:s/></text:p>
          </table:table-cell>
          <table:table-cell office:value-type="float" office:value="19544265.440000001" table:style-name="ce25">
            <text:p><text:s text:c="2"/>19.544.265,44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2.1.0.00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CRONOGRAMA DE EXECUÇÃO MENSAL DE DESEMBOLS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25221681.41" table:style-name="ce18">
            <text:p><text:s text:c="2"/>25.221.681,41<text:s/></text:p>
          </table:table-cell>
          <table:table-cell office:value-type="float" office:value="44765946.850000001" table:style-name="ce19">
            <text:p><text:s text:c="2"/>44.765.946,85<text:s/></text:p>
          </table:table-cell>
          <table:table-cell office:value-type="float" office:value="19544265.440000001" table:style-name="ce18">
            <text:p><text:s text:c="2"/>19.544.265,44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2.1.1.00.00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EXECUÇÃO DO CRONOGRAMA DE DESEMBOLSO MENSAL ORÇAMENTÁRIO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25221681.41" table:style-name="ce25">
            <text:p><text:s text:c="2"/>25.221.681,41<text:s/></text:p>
          </table:table-cell>
          <table:table-cell office:value-type="float" office:value="44765946.850000001" table:style-name="ce26">
            <text:p><text:s text:c="2"/>44.765.946,85<text:s/></text:p>
          </table:table-cell>
          <table:table-cell office:value-type="float" office:value="19544265.440000001" table:style-name="ce25">
            <text:p><text:s text:c="2"/>19.544.265,44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2.1.1.01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OGRAMAÇÃO DE DESEMBOLSO MENSAL - DESPESAS ORÇAMENTÁRI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6710894.7800000003" table:style-name="ce18">
            <text:p><text:s text:c="2"/>6.710.894,78<text:s/></text:p>
          </table:table-cell>
          <table:table-cell office:value-type="float" office:value="16483027.5" table:style-name="ce19">
            <text:p><text:s text:c="2"/>16.483.027,50<text:s/></text:p>
          </table:table-cell>
          <table:table-cell office:value-type="float" office:value="9772132.7200000007" table:style-name="ce18">
            <text:p><text:s text:c="2"/>9.772.132,72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2.1.1.01.01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ROGRAMAÇÃO DE DESEMBOLSO MENSAL - DESPESAS ORÇAMENTÁRIAS - A RECEBER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6572471.1500000004" table:style-name="ce25">
            <text:p><text:s text:c="2"/>6.572.471,15<text:s/></text:p>
          </table:table-cell>
          <table:table-cell office:value-type="float" office:value="11573807.460000001" table:style-name="ce26">
            <text:p><text:s text:c="2"/>11.573.807,46<text:s/></text:p>
          </table:table-cell>
          <table:table-cell office:value-type="float" office:value="5001336.3099999996" table:style-name="ce25">
            <text:p><text:s text:c="2"/>5.001.336,3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3">
            <text:p><text:s/>8.2.2.1.1.01.01.01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ROGRAMAÇÃO DE DESEMBOLSO MENSAL - DISPONIVEL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6572471.1500000004" table:style-name="ce32">
            <text:p><text:s text:c="2"/>6.572.471,15<text:s/></text:p>
          </table:table-cell>
          <table:table-cell office:value-type="float" office:value="11573807.460000001" table:style-name="ce33">
            <text:p><text:s text:c="2"/>11.573.807,46<text:s/></text:p>
          </table:table-cell>
          <table:table-cell office:value-type="float" office:value="5001336.3099999996" table:style-name="ce32">
            <text:p><text:s text:c="2"/>5.001.336,31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2">
            <text:p><text:s/>8.2.2.1.1.01.02.00.00.00</text:p>
          </table:table-cell>
          <table:covered-table-cell/>
          <table:table-cell table:style-name="ce20"/>
          <table:table-cell office:value-type="string" table:style-name="ce21">
            <text:p>S</text:p>
          </table:table-cell>
          <table:table-cell office:value-type="string" table:style-name="ce22">
            <text:p>PROGRAMAÇÃO DE DESEMBOLSO MENSAL - DESPESAS ORÇAMENTÁRIAS - RECEBIDA</text:p>
          </table:table-cell>
          <table:table-cell office:value-type="float" office:value="0" table:style-name="ce23">
            <text:p><text:s text:c="2"/>-<text:s text:c="2"/></text:p>
          </table:table-cell>
          <table:table-cell table:style-name="ce24"/>
          <table:table-cell office:value-type="float" office:value="138423.63" table:style-name="ce25">
            <text:p><text:s text:c="2"/>138.423,63<text:s/></text:p>
          </table:table-cell>
          <table:table-cell office:value-type="float" office:value="4909220.04" table:style-name="ce26">
            <text:p><text:s text:c="2"/>4.909.220,04<text:s/></text:p>
          </table:table-cell>
          <table:table-cell office:value-type="float" office:value="4770796.41" table:style-name="ce25">
            <text:p><text:s text:c="2"/>4.770.796,41<text:s/></text:p>
          </table:table-cell>
          <table:table-cell office:value-type="string" table:style-name="ce24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2.1.1.01.02.02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OGRAMAÇÃO DE DESEMBOLSO MENSAL - EXECUÇÃO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38423.63" table:style-name="ce18">
            <text:p><text:s text:c="2"/>138.423,63<text:s/></text:p>
          </table:table-cell>
          <table:table-cell office:value-type="float" office:value="4909220.04" table:style-name="ce19">
            <text:p><text:s text:c="2"/>4.909.220,04<text:s/></text:p>
          </table:table-cell>
          <table:table-cell office:value-type="float" office:value="4770796.41" table:style-name="ce18">
            <text:p><text:s text:c="2"/>4.770.796,41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2.1.1.01.02.02.01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ROGRAMAÇÃO DE DESEMBOLSO MENSAL - EMPENHADO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38423.63" table:style-name="ce39">
            <text:p><text:s text:c="2"/>138.423,63<text:s/></text:p>
          </table:table-cell>
          <table:table-cell office:value-type="float" office:value="4909220.04" table:style-name="ce40">
            <text:p><text:s text:c="2"/>4.909.220,04<text:s/></text:p>
          </table:table-cell>
          <table:table-cell office:value-type="float" office:value="4770796.41" table:style-name="ce39">
            <text:p><text:s text:c="2"/>4.770.796,41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1">
            <text:p><text:s/>8.2.2.1.1.02.00.00.00.00</text:p>
          </table:table-cell>
          <table:covered-table-cell/>
          <table:table-cell table:style-name="ce13"/>
          <table:table-cell office:value-type="string" table:style-name="ce14">
            <text:p>S</text:p>
          </table:table-cell>
          <table:table-cell office:value-type="string" table:style-name="ce15">
            <text:p>PROGRAMAÇÃO DE DESEMBOLSO MENSAL - TRANSFERÊNCIAS</text:p>
          </table:table-cell>
          <table:table-cell office:value-type="float" office:value="0" table:style-name="ce16">
            <text:p><text:s text:c="2"/>-<text:s text:c="2"/></text:p>
          </table:table-cell>
          <table:table-cell table:style-name="ce17"/>
          <table:table-cell office:value-type="float" office:value="18510786.629999999" table:style-name="ce18">
            <text:p><text:s text:c="2"/>18.510.786,63<text:s/></text:p>
          </table:table-cell>
          <table:table-cell office:value-type="float" office:value="28282919.350000001" table:style-name="ce19">
            <text:p><text:s text:c="2"/>28.282.919,35<text:s/></text:p>
          </table:table-cell>
          <table:table-cell office:value-type="float" office:value="9772132.7200000007" table:style-name="ce18">
            <text:p><text:s text:c="2"/>9.772.132,72<text:s/></text:p>
          </table:table-cell>
          <table:table-cell office:value-type="string" table:style-name="ce17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4">
            <text:p><text:s/>8.2.2.1.1.02.01.00.00.00</text:p>
          </table:table-cell>
          <table:covered-table-cell/>
          <table:table-cell table:style-name="ce34"/>
          <table:table-cell office:value-type="string" table:style-name="ce35">
            <text:p>A</text:p>
          </table:table-cell>
          <table:table-cell office:value-type="string" table:style-name="ce36">
            <text:p>PROGRAMAÇÃO DE DESEMBOLSO MENSAL - TRANSFERÊNCIAS - A RECEBER</text:p>
          </table:table-cell>
          <table:table-cell office:value-type="float" office:value="0" table:style-name="ce37">
            <text:p><text:s text:c="2"/>-<text:s text:c="2"/></text:p>
          </table:table-cell>
          <table:table-cell table:style-name="ce38"/>
          <table:table-cell office:value-type="float" office:value="18510786.629999999" table:style-name="ce39">
            <text:p><text:s text:c="2"/>18.510.786,63<text:s/></text:p>
          </table:table-cell>
          <table:table-cell office:value-type="float" office:value="23850265.440000001" table:style-name="ce40">
            <text:p><text:s text:c="2"/>23.850.265,44<text:s/></text:p>
          </table:table-cell>
          <table:table-cell office:value-type="float" office:value="5339478.8099999996" table:style-name="ce39">
            <text:p><text:s text:c="2"/>5.339.478,81<text:s/></text:p>
          </table:table-cell>
          <table:table-cell office:value-type="string" table:style-name="ce38">
            <text:p>C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55">
            <text:p><text:s/>8.2.2.1.1.02.02.00.00.00</text:p>
          </table:table-cell>
          <table:covered-table-cell/>
          <table:table-cell table:style-name="ce27"/>
          <table:table-cell office:value-type="string" table:style-name="ce28">
            <text:p>A</text:p>
          </table:table-cell>
          <table:table-cell office:value-type="string" table:style-name="ce29">
            <text:p>PROGRAMAÇÃO DE DESEMBOLSO MENSAL - TRANSFERÊNCIAS - RECEBIDA</text:p>
          </table:table-cell>
          <table:table-cell office:value-type="float" office:value="0" table:style-name="ce30">
            <text:p><text:s text:c="2"/>-<text:s text:c="2"/></text:p>
          </table:table-cell>
          <table:table-cell table:style-name="ce31"/>
          <table:table-cell office:value-type="float" office:value="0" table:style-name="ce32">
            <text:p><text:s text:c="2"/>-<text:s text:c="2"/></text:p>
          </table:table-cell>
          <table:table-cell office:value-type="float" office:value="4432653.91" table:style-name="ce33">
            <text:p><text:s text:c="2"/>4.432.653,91<text:s/></text:p>
          </table:table-cell>
          <table:table-cell office:value-type="float" office:value="4432653.91" table:style-name="ce32">
            <text:p><text:s text:c="2"/>4.432.653,91<text:s/></text:p>
          </table:table-cell>
          <table:table-cell office:value-type="string" table:style-name="ce31">
            <text:p>C</text:p>
          </table:table-cell>
          <table:table-cell table:number-columns-repeated="16373"/>
        </table:table-row>
        <table:table-row table:style-name="ro1">
          <table:table-cell table:number-columns-repeated="4" table:style-name="ce5"/>
          <table:table-cell office:value-type="string" table:style-name="ce41">
            <text:p>Total Geral</text:p>
          </table:table-cell>
          <table:table-cell office:value-type="float" office:value="0" table:style-name="ce42">
            <text:p><text:s text:c="2"/>-<text:s text:c="2"/></text:p>
          </table:table-cell>
          <table:table-cell table:style-name="ce43"/>
          <table:table-cell office:value-type="float" office:value="172278083.28" table:style-name="ce44">
            <text:p><text:s text:c="2"/>172.278.083,28<text:s/></text:p>
          </table:table-cell>
          <table:table-cell office:value-type="float" office:value="172278083.28" table:style-name="ce45">
            <text:p><text:s text:c="2"/>172.278.083,28<text:s/></text:p>
          </table:table-cell>
          <table:table-cell office:value-type="float" office:value="0" table:style-name="ce44">
            <text:p><text:s text:c="2"/>-<text:s text:c="2"/></text:p>
          </table:table-cell>
          <table:table-cell table:style-name="ce46"/>
          <table:table-cell table:number-columns-repeated="16373"/>
        </table:table-row>
        <table:table-row table:number-rows-repeated="10481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 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  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2">
      <number:text>  - </number:text>
      <number:number number: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 </number:text>
      <number:number number:decimal-places="2" number:min-integer-digits="1" number:grouping="true"/>
      <number:text> </number:text>
    </number:number-style>
    <number:number-style style:name="N37P1">
      <number:text>  (</number:text>
      <number:number number:decimal-places="2" number:min-integer-digits="1" number:grouping="true"/>
      <number:text>)</number:text>
    </number:number-style>
    <number:number-style style:name="N37P2">
      <number:text>  - </number:text>
      <number:number number: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90%" style:table-centering="none" style:print="objects charts drawings"/>
      <style:header-style>
        <style:header-footer-properties fo:min-height="0.866141732283465in" fo:margin-left="0in" fo:margin-right="0in" fo:margin-bottom="0in"/>
      </style:header-style>
      <style:footer-style>
        <style:header-footer-properties fo:min-height="0.62992125984252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 style:font-family-generic="swiss"/>
    </style:style>
    <style:style style:name="T2" style:family="text">
      <style:text-properties fo:color="#000000" style:font-name="Calibri1" style:font-name-asian="Calibri1" style:font-name-complex="Calibri1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>
        <style:region-right>
          <text:p><text:span text:style-name="T1">Página:</text:span><text:span text:style-name="T1"> </text:span><text:span text:style-name="T1"><text:page-number>1</text:page-number></text:span><text:span text:style-name="T1"><text:s/></text:span><text:span text:style-name="T1">de</text:span><text:span text:style-name="T1"><text:s/></text:span><text:span text:style-name="T1"><text:page-count>99</text:page-count></text:span></text:p>
          <text:p><text:span text:style-name="T1"><text:date>???</text:date></text:span><text:span text:style-name="T1"><text:s/></text:span><text:span text:style-name="T1"><text:time>???</text:time></text:span></text:p>
        </style:region-right>
      </style:header>
      <style:header-left style:display="false"/>
      <style:footer>
        <style:region-left>
          <text:p><text:span text:style-name="T2">FONTE:</text:span><text:span text:style-name="T2"> </text:span><text:span text:style-name="T2">Governança</text:span><text:span text:style-name="T2"> </text:span><text:span text:style-name="T2">Brasil</text:span><text:span text:style-name="T2"> </text:span><text:span text:style-name="T2">-</text:span><text:span text:style-name="T2"> </text:span><text:span text:style-name="T2">Execução</text:span><text:span text:style-name="T2"> </text:span><text:span text:style-name="T2">Orçamentária</text:span><text:span text:style-name="T2"> </text:span><text:span text:style-name="T2">e</text:span><text:span text:style-name="T2"> </text:span><text:span text:style-name="T2">Contabilidade</text:span><text:span text:style-name="T2"> </text:span><text:span text:style-name="T2">Pública,</text:span><text:span text:style-name="T2"> </text:span><text:span text:style-name="T2">23/Jul/2026,</text:span><text:span text:style-name="T2"> </text:span><text:span text:style-name="T2">10h</text:span><text:span text:style-name="T2"> </text:span><text:span text:style-name="T2">e</text:span><text:span text:style-name="T2"> </text:span><text:span text:style-name="T2">42m.</text:span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creator>Marcos Zamboni</dc:creator>
    <dc:date>2026-07-23T13:47:09Z</dc:date>
  </office:meta>
</office:document-meta>
</file>